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4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проекте-многонациональная-победа"/>Информация о проекте «Многонациональная Победа»<text:bookmark-end text:name="информация-о-проекте-многонациональная-победа"/></text:h>
      <text:p text:style-name="First_20_paragraph">26.03.2020</text:p>
      <text:p text:style-name="Text_20_body">Помнить - это священный долг каждого из нас!</text:p>
      <text:p text:style-name="Text_20_body">Пусть все узнают о героях Вашей семьи. </text:p>
      <text:p text:style-name="Text_20_body">Совсем немного времени осталось до 9 мая, ког <text:bookmark text:name="id__GoBack"/> да вся наша страна будет отмечать 75-летнюю годовщину Победы над фашизмом! Мы не можем и не хотим остаться в стороне от этого знаменательного события и даем старт проекту «Многонациональная Победа», который продлится <text:span text:style-name="T1">до 29 апреля.</text:span></text:p>
      <text:p text:style-name="Text_20_body"><text:span text:style-name="T2">В рамках проекта прими участие в одной или в двух интерактивных акциях:</text:span></text:p>
      <text:p text:style-name="Text_20_body"><text:span text:style-name="T2">Марафон «Вспомним всех поименно»;</text:span></text:p>
      <text:p text:style-name="Text_20_body"><text:span text:style-name="T2">Конкурс историй в Альманах «Незабытые истории Победы».</text:span></text:p>
      <text:p text:style-name="Text_20_body"><text:span text:style-name="T2"> </text:span></text:p>
      <text:h text:style-name="Heading_20_1" text:outline-level="1"><text:bookmark-start text:name="section"/> <text:bookmark-end text:name="section"/></text:h>
      <text:h text:style-name="Heading_20_1" text:outline-level="1"><text:bookmark-start text:name="прими-участие-в-марафоне-вспомним-всех-поименно"/>прими участие в марафоне «Вспомним всех поименно»!<text:bookmark-end text:name="прими-участие-в-марафоне-вспомним-всех-поименно"/></text:h>
      <text:p text:style-name="First_20_paragraph"><text:span text:style-name="T2">  </text:span></text:p>
      <text:p text:style-name="Text_20_body"><text:span text:style-name="T2">Правила участия</text:span></text:p>
      <text:h text:style-name="Heading_20_1" text:outline-level="1"><text:bookmark-start text:name="section-1"/> <text:bookmark-end text:name="section-1"/></text:h>
      <text:p text:style-name="First_20_paragraph">В период <text:span text:style-name="T1">с 16 марта по 29 апреля</text:span> в своём аккаунте в социальных сетях ( ВКонтакте) размести <text:span text:style-name="T2">фото</text:span> времен Великой Отечественной войны из семейного альбома и <text:span text:style-name="T2">напиши историю человека или события</text:span>, запечатлённых на ней.</text:p>
      <text:p text:style-name="Text_20_body"><text:span text:style-name="T3"> </text:span></text:p>
      <text:p text:style-name="Text_20_body"><text:span text:style-name="T3">Важно!</text:span> Публикуемый пост должен быть общедоступен и <text:span text:style-name="T2">отмечен</text:span> хештегами:</text:p>
      <text:p text:style-name="Text_20_body">#вспомнимвсехпоименно</text:p>
      <text:p text:style-name="Text_20_body">#многонациональнаяпобеда</text:p>
      <text:p text:style-name="Text_20_body">#марафонпобеды75</text:p>
      <text:p text:style-name="Text_20_body"> </text:p>
      <text:p text:style-name="Text_20_body">Авторы пяти публикаций, набравших наибольшее количество лайков, получат памятные дипломы на итоговом мероприятии, о дате и месте которого будет сообщено дополнительно.</text:p>
      <text:p text:style-name="Text_20_body">Станьте автором незабываемой истории Победы,</text:p>
      <text:p text:style-name="Text_20_body">получите диплом и альманах из рук Героя России</text:p>
      <text:p text:style-name="Text_20_body"> </text:p>
      <text:p text:style-name="Text_20_body"><text:span text:style-name="T2"> </text:span></text:p>
      <text:p text:style-name="Text_20_body">ПРИМИ УЧАСТИЕ в <text:span text:style-name="T2">конкурсе историй</text:span></text:p>
      <text:p text:style-name="Text_20_body"><text:span text:style-name="T2">в альманах «Незабытые истории Победы»</text:span></text:p>
      <text:p text:style-name="Text_20_body"> </text:p>
      <text:p text:style-name="Text_20_body"><text:span text:style-name="T2">Правила участия</text:span></text:p>
      <text:p text:style-name="Text_20_body"> </text:p>
      <text:p text:style-name="Text_20_body">Фотографию военных времен из семейного альбома и рассказ к ней <text:span text:style-name="T2">об участниках войны разных национальностей, межнациональном боевом братстве, дружбе и взаимопомощи,</text:span> и иную дополнительную информацию (биографические данные, информацию о наградах, письма и воспоминания участников войны Вашей семьи, фотографии) просим прислать <text:span text:style-name="T4">до 10 апреля</text:span> в адрес оргкомитета</text:p>
      <text:p text:style-name="Text_20_body">на электронную почту  <text:a xlink:type="simple" xlink:href="mailto:pomnimpobedu@mail.ru" office:name=""><text:span text:style-name="Definition">pomnimpobedu@mail.ru</text:span></text:a></text:p>
      <text:p text:style-name="Text_20_body"><text:line-break/></text:p>
      <text:p text:style-name="Text_20_body"><text:span text:style-name="T3">Объем:</text:span> - <text:span text:style-name="T4">не менее 2 тыс. и не более 3.5 тыс. знаков (с пробелами</text:span>)</text:p>
      <text:p text:style-name="Text_20_body"> </text:p>
      <text:p text:style-name="Text_20_body"><text:line-break/></text:p>
      <text:p text:style-name="Text_20_body">Материалы конкурсантов планируется передать на вечное хранение</text:p>
      <text:p text:style-name="Text_20_body">в <text:span text:style-name="T2">мультимедийный музейный комплекс «ДОРОГА ПАМЯТИ»</text:span></text:p>
      <text:p text:style-name="Text_20_body"> </text:p>
      <text:p text:style-name="Text_20_body">Все участники конкурса получат электронный диплом участника конкурса историй в альманах «Незабытые истории Победы».</text:p>
      <text:p text:style-name="Text_20_body"><text:span text:style-name="T2">75 самых интересных истори</text:span>й с фотографиями, рассказывающих о межнациональной дружбе и взаимопомощи, героизме, проявленном представителями разных национальностей, во время Великой Отечественной войны, как на фронте, так и в тылу, войдут в альманах «Незабытые истории Победы».</text:p>
      <text:p text:style-name="Text_20_body"> </text:p>
      <text:p text:style-name="Text_20_body">•    Отбирать лучшие истории будут люди, имеющие высшее звание «Герой России».</text:p>
      <text:p text:style-name="Text_20_body">•    Сборник народных рассказов о межнациональной дружбе будет презентован и подарен авторам этих историй во время торжественного мероприятия в Москве (о дате и времени будет сообщено дополнительно).</text:p>
      <text:p text:style-name="Text_20_body">•    Участвовать в конкурсе историй в народный альманах «Незабытые истории Победы» можно как индивидуально, так и коллективно (семьей, классом, организацией и так далее).</text:p>
      <text:p text:style-name="Text_20_body"> </text:p>
      <text:p text:style-name="Text_20_body"><text:span text:style-name="T3">Важно!</text:span> При отправке письма в адрес оргкомитета <text:span text:style-name="T2">укажите</text:span> имя, фамилию автора истории или авторского коллектива (<text:span text:style-name="T4">например,</text:span> семья Ивановых, ученики 3 класса школы № 1235) и свои контакты.</text:p>
      <text:p text:style-name="Text_20_body">Станьте автором незабываемой истории Победы, получите диплом и альманах из рук Героя России!!! </text:p>
      <text:p text:style-name="Text_20_body"><text:a xlink:type="simple" xlink:href="https://www.mos.ru/news/item/71236073/" office:name=""><text:span text:style-name="Definition">https://www.mos.ru/news/item/71236073</text:span></text:a>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8788649.html" office:name=""><text:span text:style-name="Definition">http://chertanovo-juzhnoe.mos.ru/towards-the-70th-anniversary-of-the.-victory-in-the-great-patriotic-war-of-1941-1945/detail/878864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8:41Z</meta:creation-date>
    <dc:date>2025-04-09T23:58:41Z</dc:date>
  </office:meta>
</office:document-meta>
</file>