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ы-помним---мы-гордимся"/>Мы помним - мы гордимся!<text:bookmark-end text:name="мы-помним---мы-гордимся"/></text:h>
      <text:p text:style-name="First_20_paragraph">24.06.2019</text:p>
      <text:p text:style-name="Text_20_body">18.06.2019 года на территории Покровского парка по адресу: ул. Дорожная, 5-7, (памятник ВОВ 1941-1945 ЖБОТ, Почетная доска памяти павших героев) прошла мемориально-патронатная акция по уходу за памятниками, мемориальными досками, памятными знаками и захоронениями участников Великой Отечественной войны, посвященная 78-й годовщине начала ВОВ. В акции приняли участие представители ГБУ СДЦ "Чертаново Южное", Совета ветеранов Чертаново Южное, #Молодежнаяпалата района, управы района #ЧертановоЮжное, ГБУ ТЦСО " Чертаново" филиал #ЧертановоЮжное, представитель Общественной палаты Маргарита Русецкая и активные жители района. Мы помним - мы гордимся!</text:p>
      <text:p text:style-name="Text_20_body"><text:line-break/></text:p>
      <text:p text:style-name="Text_20_body"> </text:p>
      <text:p text:style-name="Text_20_body"> </text:p>
      <text:p text:style-name="Text_20_body"> </text:p>
      <text:p text:style-name="Text_20_body"> 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8171795.html" office:name=""><text:span text:style-name="Definition">http://chertanovo-juzhnoe.mos.ru/towards-the-70th-anniversary-of-the.-victory-in-the-great-patriotic-war-of-1941-1945/detail/817179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58:50Z</meta:creation-date>
    <dc:date>2025-04-09T23:58:50Z</dc:date>
  </office:meta>
</office:document-meta>
</file>