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азднование-международного-дня-освобождения-узников-фашистских-концлагерей."/>Празднование Международного дня освобождения узников фашистских концлагерей.<text:bookmark-end text:name="празднование-международного-дня-освобождения-узников-фашистских-концлагерей."/></text:h>
      <text:p text:style-name="First_20_paragraph">22.04.2019</text:p>
      <text:p text:style-name="Text_20_body">Начальник отдела по взаимодействию с населением управы района  <text:a xlink:type="simple" xlink:href="https://www.facebook.com/hashtag/%D1%87%D0%B5%D1%80%D1%82%D0%B0%D0%BD%D0%BE%D0%B2%D0%BE%D1%8E%D0%B6%D0%BD%D0%BE%D0%B5?source=feed_text&amp;epa=HASHTAG" office:name=""><text:span text:style-name="Definition">ЧертановоЮжное</text:span></text:a> Данченкова О.А. вручила подарочные продуктовые наборы и поздравительные открытки от имени префекта ЮАО Челышева А.В., Романенко Анне Ивановне и Бровкиной Елизавете Ивановне, в рамках празднования Международного дня освобождения узников фашистских концлагерей.</text:p>
      <text:p text:style-name="Text_20_body">Мы гордимся стойкостью и мужеством тех, кто прошел чудовищные испытания фашистских концлагерей! Мы чтим память погибших!</text:p>
      <text:p text:style-name="Text_20_body">От всего сердца желаем крепкого здоровья счастья и долголетия тем, кто пережил ужасы Великой Отечественной войны с фашистскими захватчиками!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towards-the-70th-anniversary-of-the.-victory-in-the-great-patriotic-war-of-1941-1945/detail/8040027.html" office:name=""><text:span text:style-name="Definition">http://chertanovo-juzhnoe.mos.ru/towards-the-70th-anniversary-of-the.-victory-in-the-great-patriotic-war-of-1941-1945/detail/8040027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6T08:00:37Z</meta:creation-date>
    <dc:date>2023-10-06T08:00:37Z</dc:date>
  </office:meta>
</office:document-meta>
</file>