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дение-городского-фестиваля-художественного-творчества"/>Проведение городского фестиваля художественного творчества<text:bookmark-end text:name="проведение-городского-фестиваля-художественного-творчества"/></text:h>
      <text:p text:style-name="First_20_paragraph">14.03.2019</text:p>
      <text:p text:style-name="Text_20_body">26 марта в 14.00 в ГБУК г. Москвы»ДК «Маяк» по адресу: ул. Газопровод, д.9А состоится проведение городского фестиваля художественного творчества ветеранов, учащихся общеобразовательных организаций и других творческих объединений города Москвы «Победа в сердцах поколений». Приглашаем всех желающих!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7948224.html" office:name=""><text:span text:style-name="Definition">http://chertanovo-juzhnoe.mos.ru/towards-the-70th-anniversary-of-the.-victory-in-the-great-patriotic-war-of-1941-1945/detail/794822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07:27:41Z</meta:creation-date>
    <dc:date>2023-09-20T07:27:41Z</dc:date>
  </office:meta>
</office:document-meta>
</file>