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  <style:style style:name="P2" style:family="paragraph" style:parent-style-name="Quotations">
      <style:paragraph-properties fo:margin-left="0.5in" fo:margin-right="0in" fo:text-indent="0in" style:auto-text-indent="false"/>
    </style:style>
    <style:style style:name="P3" style:family="paragraph" style:parent-style-name="Quotations">
      <style:paragraph-properties fo:margin-left="0.5in" fo:margin-right="0in" fo:text-indent="0in" style:auto-text-indent="false"/>
    </style:style>
    <style:style style:name="P4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стартовал-районный-этап-городского-смотра-конкурса-музеев-образовательных-организаций-г.москвы-посвященный-75-летию-победы-в-вов."/>Стартовал районный этап городского смотра-конкурса музеев образовательных организаций г.Москвы, посвященный 75-летию Победы в ВОВ.<text:bookmark-end text:name="стартовал-районный-этап-городского-смотра-конкурса-музеев-образовательных-организаций-г.москвы-посвященный-75-летию-победы-в-вов."/></text:h>
      <text:p text:style-name="First_20_paragraph">14.02.2019</text:p>
      <text:p text:style-name="P1">В районе Чертаново Южное стартовал районный этап городского смотра-конкурса музеев образовательных организаций г.Москвы, посвященный 75-летию Победы в ВОВ.  В музее представлена большая экспозиция, ведется интенсивная поисковая работа, организована патриотическая работа с учениками и воспитанниками школы 2113. Районный этап продлится до 30.04.2019. Лучший музей будет представлять район  Чертаново Южное на окружном этапе.</text:p>
      <text:p text:style-name="First_20_paragraph"><text:line-break/></text:p>
      <text:p text:style-name="Text_20_body">  </text:p>
      <text:p text:style-name="First_20_paragraph"> </text:p>
      <text:p text:style-name="First_20_paragraph"><text:line-break/></text:p>
      <text:p text:style-name="Text_20_body">Адрес страницы: <text:a xlink:type="simple" xlink:href="http://chertanovo-juzhnoe.mos.ru/towards-the-70th-anniversary-of-the.-victory-in-the-great-patriotic-war-of-1941-1945/detail/7886967.html" office:name=""><text:span text:style-name="Definition">http://chertanovo-juzhnoe.mos.ru/towards-the-70th-anniversary-of-the.-victory-in-the-great-patriotic-war-of-1941-1945/detail/788696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58:33Z</meta:creation-date>
    <dc:date>2025-04-09T23:58:33Z</dc:date>
  </office:meta>
</office:document-meta>
</file>