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мероприятий-посвященных-празднованию-72-й-годовщины-победы-в-великой-отечественной-войне-1941-1945-годов-в-южном-административном-округе-города-москвы-в-2017-году"/>План мероприятий посвященных празднованию 72-й годовщины Победы в Великой Отечественной войне 1941-1945 годов в Южном административном округе города Москвы в 2017 году<text:bookmark-end text:name="план-мероприятий-посвященных-празднованию-72-й-годовщины-победы-в-великой-отечественной-войне-1941-1945-годов-в-южном-административном-округе-города-москвы-в-2017-году"/></text:h>
      <text:p text:style-name="First_20_paragraph">25.04.2017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5732049.html" office:name=""><text:span text:style-name="Definition">http://chertanovo-juzhnoe.mos.ru/towards-the-70th-anniversary-of-the.-victory-in-the-great-patriotic-war-of-1941-1945/detail/57320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2T18:56:51Z</meta:creation-date>
    <dc:date>2023-09-12T18:56:51Z</dc:date>
  </office:meta>
</office:document-meta>
</file>