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основных-меропритий-по-подготовке-и-проведению-празднования-72-1-годовщины-победы-в-великой-отечественной-войне-1941-1945-гг."/>План основных меропритий по подготовке и проведению празднования 72-1 годовщины Победы в Великой Отечественной Войне 1941-1945 гг.<text:bookmark-end text:name="план-основных-меропритий-по-подготовке-и-проведению-празднования-72-1-годовщины-победы-в-великой-отечественной-войне-1941-1945-гг."/></text:h>
      <text:p text:style-name="First_20_paragraph">18.04.2017</text:p>
      <text:p text:style-name="Text_20_body"><text:a xlink:type="simple" xlink:href="https://yadi.sk/i/t8iCkJK43H6Ndn" office:name=""><text:span text:style-name="Definition">План 9 МАЯ 2017 года</text:span></text:a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5676803.html" office:name=""><text:span text:style-name="Definition">http://chertanovo-juzhnoe.mos.ru/towards-the-70th-anniversary-of-the.-victory-in-the-great-patriotic-war-of-1941-1945/detail/567680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9T12:28:55Z</meta:creation-date>
    <dc:date>2023-09-09T12:28:55Z</dc:date>
  </office:meta>
</office:document-meta>
</file>