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я-главы-управы-чертаново-южное-м.и.-гелуна-ветеранов-вов-с-70-летием-победы-в-дк-гармония"/>Поздравления главы управы Чертаново Южное М.И. Гелуна ветеранов ВОВ с 70-летием победы в ДК "Гармония"<text:bookmark-end text:name="поздравления-главы-управы-чертаново-южное-м.и.-гелуна-ветеранов-вов-с-70-летием-победы-в-дк-гармония"/></text:h>
      <text:p text:style-name="First_20_paragraph">12.05.2015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36368.html" office:name=""><text:span text:style-name="Definition">http://chertanovo-juzhnoe.mos.ru/towards-the-70th-anniversary-of-the.-victory-in-the-great-patriotic-war-of-1941-1945/detail/183636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01:18:06Z</meta:creation-date>
    <dc:date>2023-07-24T01:18:06Z</dc:date>
  </office:meta>
</office:document-meta>
</file>