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главы-управы-района-чертаново-южное-м.и.-гелуна---ветеранов-вов-в-спортивно-педагогическом-колледже"/>Поздравление главы управы района Чертаново Южное М.И. Гелуна - ветеранов ВОВ в спортивно-педагогическом колледже<text:bookmark-end text:name="поздравление-главы-управы-района-чертаново-южное-м.и.-гелуна---ветеранов-вов-в-спортивно-педагогическом-колледже"/></text:h>
      <text:p text:style-name="First_20_paragraph">12.05.2015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35528.html" office:name=""><text:span text:style-name="Definition">http://chertanovo-juzhnoe.mos.ru/towards-the-70th-anniversary-of-the.-victory-in-the-great-patriotic-war-of-1941-1945/detail/183552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18:42:55Z</meta:creation-date>
    <dc:date>2023-05-16T18:42:55Z</dc:date>
  </office:meta>
</office:document-meta>
</file>