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6383*"/>
    </style:style>
    <style:style style:name="Table1.B" style:family="table-column">
      <style:table-column-properties style:rel-column-width="16383*"/>
    </style:style>
    <style:style style:name="Table1.C" style:family="table-column">
      <style:table-column-properties style:rel-column-width="16383*"/>
    </style:style>
    <style:style style:name="Table1.D" style:family="table-column">
      <style:table-column-properties style:rel-column-width="16383*"/>
    </style:style>
  </office:automatic-styles>
  <office:body>
    <office:text>
      <text:h text:style-name="Heading_20_3" text:outline-level="3"><text:bookmark-start text:name="перечень-мероприятий-посвященных-празднованию-70-й-годовщины-победы-в-великой-отечественной-войне-19411945-годов-09.05.2015"/>Перечень мероприятий, посвященных празднованию 70-й годовщины Победы в Великой Отечественной войне 1941–1945 годов (09.05.2015)<text:bookmark-end text:name="перечень-мероприятий-посвященных-празднованию-70-й-годовщины-победы-в-великой-отечественной-войне-19411945-годов-09.05.2015"/></text:h>
      <text:p text:style-name="First_20_paragraph">30.04.201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</text:span></text:p>
            <text:p text:style-name="Table_20_Contents"><text:span text:style-name="T1">п/п</text:span></text:p>
          </table:table-cell>
          <table:table-cell table:style-name="TableRowCell" office:value-type="string">
            <text:p text:style-name="Table_20_Contents"><text:span text:style-name="T1">Название мероприятия</text:span></text:p>
          </table:table-cell>
          <table:table-cell table:style-name="TableRowCell" office:value-type="string">
            <text:p text:style-name="Table_20_Contents"><text:span text:style-name="T1">Дата, врем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Праздничный обед с  концертной программой для  участников, ветеранов ВОВ  и актива районного Совета ветеранов</text:p>
            <text:p text:style-name="Table_20_Contents">(по приглашениям)</text:p>
          </table:table-cell>
          <table:table-cell table:style-name="TableRowCell" office:value-type="string">
            <text:p text:style-name="Table_20_Contents"><text:span text:style-name="T1">           06.05.2015</text:span></text:p>
            <text:p text:style-name="Table_20_Contents"><text:span text:style-name="T1">13.00-15.00</text:span></text:p>
          </table:table-cell>
          <table:table-cell table:style-name="TableRowCell" office:value-type="string">
            <text:p text:style-name="Table_20_Contents"> </text:p>
            <text:p text:style-name="Table_20_Contents">ГБУК ДК « Гармония»</text:p>
            <text:p text:style-name="Table_20_Contents">ул. Кировоградская,44Б стр. 1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Торжественный митинг-концерт, посвященный Дню Победы с возложением цветов к памятной стеле с участием  ветеранов и молодежи района</text:p>
          </table:table-cell>
          <table:table-cell table:style-name="TableRowCell" office:value-type="string">
            <text:p text:style-name="Table_20_Contents"><text:span text:style-name="T1">07.05.2015</text:span></text:p>
            <text:p text:style-name="Table_20_Contents"><text:span text:style-name="T1">14.00-16.00</text:span></text:p>
          </table:table-cell>
          <table:table-cell table:style-name="TableRowCell" office:value-type="string">
            <text:p text:style-name="Table_20_Contents">Территория ГБОУ лицей</text:p>
            <text:p text:style-name="Table_20_Contents">№ 504 Варшавское шоссе, 143-6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Местный праздник «День мужества»</text:p>
          </table:table-cell>
          <table:table-cell table:style-name="TableRowCell" office:value-type="string">
            <text:p text:style-name="Table_20_Contents"><text:span text:style-name="T1">08.05.2015</text:span></text:p>
            <text:p text:style-name="Table_20_Contents"><text:span text:style-name="T1">15.00-19.00</text:span></text:p>
          </table:table-cell>
          <table:table-cell table:style-name="TableRowCell" office:value-type="string">
            <text:p text:style-name="Table_20_Contents">Ул. Дорожная, 5-7</text:p>
            <text:p text:style-name="Table_20_Contents">Покровский парк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Праздничный концерт, посвященный 70-ой годовщине Победы с вручением подарков.</text:p>
            <text:p text:style-name="Table_20_Contents">(по приглашениям)</text:p>
          </table:table-cell>
          <table:table-cell table:style-name="TableRowCell" office:value-type="string">
            <text:p text:style-name="Table_20_Contents"><text:span text:style-name="T1">09.05.2015</text:span></text:p>
            <text:p text:style-name="Table_20_Contents"><text:span text:style-name="T1">13.00-17.00</text:span></text:p>
          </table:table-cell>
          <table:table-cell table:style-name="TableRowCell" office:value-type="string">
            <text:p text:style-name="Table_20_Contents">ГБУК ДК «Маяк»,           </text:p>
            <text:p text:style-name="Table_20_Contents"> Ул. Газопровод, 9а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Проведение 3-х  праздников двора «Минувших лет, святая  память», посвященный празднованию 70-й годовщины Победы в ВОВ 1941-1945 г.г.</text:p>
          </table:table-cell>
          <table:table-cell table:style-name="TableRowCell" office:value-type="string">
            <text:p text:style-name="Table_20_Contents">09.05.2015</text:p>
            <text:p text:style-name="Table_20_Contents">10.00- 11.30</text:p>
            <text:p text:style-name="Table_20_Contents"> </text:p>
            <text:p text:style-name="Table_20_Contents"> </text:p>
            <text:p text:style-name="Table_20_Contents">13.00-14.30</text:p>
            <text:p text:style-name="Table_20_Contents"> </text:p>
            <text:p text:style-name="Table_20_Contents"> </text:p>
            <text:p text:style-name="Table_20_Contents">16.00-17.30 </text:p>
          </table:table-cell>
          <table:table-cell table:style-name="TableRowCell" office:value-type="string">
            <text:p text:style-name="Table_20_Contents">По адресам: </text:p>
            <text:p text:style-name="Table_20_Contents">ул. Россошанская, 10 (Дворовая площадка)</text:p>
            <text:p text:style-name="Table_20_Contents"> </text:p>
            <text:p text:style-name="Table_20_Contents">ул.Дорожная, 5-7 (Покровский парк)</text:p>
            <text:p text:style-name="Table_20_Contents"> </text:p>
            <text:p text:style-name="Table_20_Contents">ул. Чертановская, 58-2  (Спортивная  площадка)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Дворовой праздник    «Я помню, значит  Я живу!»</text:p>
          </table:table-cell>
          <table:table-cell table:style-name="TableRowCell" office:value-type="string">
            <text:p text:style-name="Table_20_Contents">09.05.2015</text:p>
            <text:p text:style-name="Table_20_Contents">13.00-14.00</text:p>
          </table:table-cell>
          <table:table-cell table:style-name="TableRowCell" office:value-type="string">
            <text:p text:style-name="Table_20_Contents">ул. Россошанская,4-4</text:p>
            <text:p text:style-name="Table_20_Contents">  (Дворовая площадка)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Художественная выставка   « Помни и гордись», посвященный празднованию 70-й годовщины Победы в ВОВ 1941-1945 г.г.</text:p>
          </table:table-cell>
          <table:table-cell table:style-name="TableRowCell" office:value-type="string">
            <text:p text:style-name="Table_20_Contents">09.05.2015</text:p>
            <text:p text:style-name="Table_20_Contents">11.00-12.00</text:p>
          </table:table-cell>
          <table:table-cell table:style-name="TableRowCell" office:value-type="string">
            <text:p text:style-name="Table_20_Contents">Варшавское шоссе,  156-б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Художественная  выставка «О героях былых времён», посвященная празднованию 70-й годовщины Победы в ВОВ 1941-1945 г.г.</text:p>
          </table:table-cell>
          <table:table-cell table:style-name="TableRowCell" office:value-type="string">
            <text:p text:style-name="Table_20_Contents">09.05.2015</text:p>
            <text:p text:style-name="Table_20_Contents">  11.00-12.00  </text:p>
          </table:table-cell>
          <table:table-cell table:style-name="TableRowCell" office:value-type="string">
            <text:p text:style-name="Table_20_Contents">Дворовая  территория  по адресу:  ул. Дорожная д.28,к.1,.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Фотовыставка «Великий май»,  посвященная празднованию 70-й годовщины Победы в ВОВ 1941-1945 г.г.</text:p>
          </table:table-cell>
          <table:table-cell table:style-name="TableRowCell" office:value-type="string">
            <text:p text:style-name="Table_20_Contents">09.05.2015</text:p>
            <text:p text:style-name="Table_20_Contents">  11.00-12.00  </text:p>
          </table:table-cell>
          <table:table-cell table:style-name="TableRowCell" office:value-type="string">
            <text:p text:style-name="Table_20_Contents">Дворовая  территория адресу: ул. Дорожная д.28,к.1,.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Выставка посвящённая празднованию 70-й годовщины Победы в Великой Отечественной войне</text:p>
          </table:table-cell>
          <table:table-cell table:style-name="TableRowCell" office:value-type="string">
            <text:p text:style-name="Table_20_Contents">09.05.2015             14-30 до 18-00</text:p>
          </table:table-cell>
          <table:table-cell table:style-name="TableRowCell" office:value-type="string">
            <text:p text:style-name="Table_20_Contents">Выставочный зал по адресу: ул. Дорожная д.28,к.1, кв. 336, 337,338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Турнир по футболу, посвященный Дню Победы</text:p>
          </table:table-cell>
          <table:table-cell table:style-name="TableRowCell" office:value-type="string">
            <text:p text:style-name="Table_20_Contents">07.05.2015             17-00 до 18-00</text:p>
          </table:table-cell>
          <table:table-cell table:style-name="TableRowCell" office:value-type="string">
            <text:p text:style-name="Table_20_Contents">Спортивная площадка по адресу: ул. Чертановская, 58-2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Турнир по шахматам среди ветеранов первичных организаций районного совета ветеранов, посвященный празднованию Дня Победы</text:p>
          </table:table-cell>
          <table:table-cell table:style-name="TableRowCell" office:value-type="string">
            <text:p text:style-name="Table_20_Contents">08.05.2015             18-30 до 19-30</text:p>
          </table:table-cell>
          <table:table-cell table:style-name="TableRowCell" office:value-type="string">
            <text:p text:style-name="Table_20_Contents">ГДК "Гармония" по адресу: ул. Кировоградская, 44б-1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Турнир по стритболу среди детей и подростков, посвященный Дню Победы</text:p>
          </table:table-cell>
          <table:table-cell table:style-name="TableRowCell" office:value-type="string">
            <text:p text:style-name="Table_20_Contents">11.05.2015   18-00</text:p>
          </table:table-cell>
          <table:table-cell table:style-name="TableRowCell" office:value-type="string">
            <text:p text:style-name="Table_20_Contents">Спортивная площадка по адресу: Варшавское шоссе, 152-7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Спортивный праздник, посвященный дню Победы</text:p>
          </table:table-cell>
          <table:table-cell table:style-name="TableRowCell" office:value-type="string">
            <text:p text:style-name="Table_20_Contents">08.05.2015              17-19</text:p>
          </table:table-cell>
          <table:table-cell table:style-name="TableRowCell" office:value-type="string">
            <text:p text:style-name="Table_20_Contents">Межшкольный стадион ГБУСОШ № 657 по адресу: ул. Подольских Курсантов, 18б</text:p>
          </table:table-cell>
        </table:table-row>
      </table:table>
      <text:p text:style-name="First_20_paragraph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826294.html" office:name=""><text:span text:style-name="Definition">http://chertanovo-juzhnoe.mos.ru/towards-the-70th-anniversary-of-the.-victory-in-the-great-patriotic-war-of-1941-1945/detail/182629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1:44:46Z</meta:creation-date>
    <dc:date>2023-08-01T21:44:46Z</dc:date>
  </office:meta>
</office:document-meta>
</file>