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оявилось-5-медиа-зон-для-горожан-и-туристов"/>В Москве появилось 5 медиа зон для горожан и туристов<text:bookmark-end text:name="в-москве-появилось-5-медиа-зон-для-горожан-и-туристов"/></text:h>
      <text:p text:style-name="First_20_paragraph">06.05.2015</text:p>
      <text:p text:style-name="Text_20_body">Пять медиазон развернулись в самых посещаемых точках столицы:<text:line-break/>-  ВДНХ (перед главным входом)<text:line-break/>- Поклонная гора (входная зона)<text:line-break/>- Тверской бульвар<text:line-break/>- Кузнецкий Мост (пересечение с ул. Рождественка)<text:line-break/>- Воробьевы горы (смотровая площадка)<text:line-break/>Все они работают с 6 по 10 мая включительно с 10.00 до 22.00.<text:line-break/><text:line-break/>Про открытие медиа зон рассказал Иван Владимирович Шубин, руководитель Департамента СМИ и рекламы: «В каждой медиа зоне установлены интерактивные информационные стенды с картой-гидом. На карте можно найти точки основных праздничных мероприятий, посмотреть фотографии и видео исторической хроники времен Великой Отечественно войны, а также послушать знаменитые военные песни».<text:line-break/><text:line-break/>Кроме того, в медиа зонах горожане могут принять участие в интерактивной викторине, поучаствовать в конкурсе рисунков, отправить открытки ветеранам, сфотографироваться на память и даже записать видеоролик с благодарностью за Победу».<text:line-break/><text:line-break/>Пожилым людям, в том числе ветеранам, освоить современные технологии помогут промоутеры: они рассказывают гостям о праздничных мероприятиях, объясняют, как удобнее добраться до того или иного места, а также проводят увлекательные конкурсы.<text:line-break/>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823447.html" office:name=""><text:span text:style-name="Definition">http://chertanovo-juzhnoe.mos.ru/towards-the-70th-anniversary-of-the.-victory-in-the-great-patriotic-war-of-1941-1945/detail/182344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56:36Z</meta:creation-date>
    <dc:date>2025-04-09T23:56:36Z</dc:date>
  </office:meta>
</office:document-meta>
</file>