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к-майский-вальс-в-гоу-дюц-виктория-в-чертаново-южное"/>Праздник " Майский Вальс " в ГОУ ДЮЦ " Виктория " в Чертаново Южное<text:bookmark-end text:name="праздник-майский-вальс-в-гоу-дюц-виктория-в-чертаново-южное"/></text:h>
      <text:p text:style-name="First_20_paragraph">06.05.2015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821372.html" office:name=""><text:span text:style-name="Definition">http://chertanovo-juzhnoe.mos.ru/towards-the-70th-anniversary-of-the.-victory-in-the-great-patriotic-war-of-1941-1945/detail/18213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0:36:43Z</meta:creation-date>
    <dc:date>2023-08-15T10:36:43Z</dc:date>
  </office:meta>
</office:document-meta>
</file>