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здравление-главы-управы-чертаново-южное-м.и.-гелуна-с-9-мая--70-летием-великой-победы"/>Поздравление главы управы Чертаново Южное М.И. Гелуна с 9 Мая -70 летием Великой Победы!<text:bookmark-end text:name="поздравление-главы-управы-чертаново-южное-м.и.-гелуна-с-9-мая--70-летием-великой-победы"/></text:h>
      <text:p text:style-name="First_20_paragraph">06.05.2015</text:p>
      <text:p text:style-name="Text_20_body"><text:span text:style-name="T1">Уважаемые ветераны Великой Отечественной войны и труженики тыла!</text:span></text:p>
      <text:p text:style-name="Text_20_body"><text:span text:style-name="T1"> </text:span></text:p>
      <text:p text:style-name="Text_20_body"><text:span text:style-name="T1">Уважаемые жители Чертаново Южное!</text:span></text:p>
      <text:p text:style-name="Text_20_body"><text:span text:style-name="T1"> </text:span></text:p>
      <text:p text:style-name="Text_20_body"> </text:p>
      <text:p text:style-name="Text_20_body"> </text:p>
      <text:p text:style-name="Text_20_body"><text:span text:style-name="T1">      Поздравляю вас с 70-й юбилейной годовщиной Великой Победы!</text:span></text:p>
      <text:p text:style-name="Text_20_body"> </text:p>
      <text:p text:style-name="Text_20_body">Все прошедшие годы после победного мая сорок пятого этот праздник объединяет нас светлой памятью о могучем подвиге и самоотверженном труде нашего народа в годы Великой Отечественной войны. В этот день мы чествуем победителей, тех, кто сражался с оружием в руках, сдерживая натиск агрессора на Москву, кто не смыкал глаз у мартеновский печей, создавая это оружие. Мы чествуем тех, кто оборонял Москву, всех кто участвовал в танковом сражении под Прохоровкой, кто форсировал Днепр, Вислу и Одер, кто брал Берлин всех кто сражался не жалея сил и не склонил голову перед фашистскими захватчиками.</text:p>
      <text:p text:style-name="Text_20_body"> </text:p>
      <text:p text:style-name="Text_20_body"> </text:p>
      <text:p text:style-name="Text_20_body">Победа советского народа в Великой Отечественной войне придает особый смысл всей нашей современной истории, формирует гражданскую позицию поколений, родившихся в послевоенное время. Этот праздник объединяет поколения единой исторической памятью.</text:p>
      <text:p text:style-name="Text_20_body"> </text:p>
      <text:p text:style-name="Text_20_body">На многие десятилетия в перед - великий подвиг народа-воина, народа-труженика стал неиссякаемым источником духовной силы для новых свершений, для преодоления любых трудностей и испытаний. В тех событиях мы находим нравственные ориентиры в нашей жизни и опору для созидательных дел в двадцать первом веке.</text:p>
      <text:p text:style-name="Text_20_body"> </text:p>
      <text:p text:style-name="Text_20_body"><text:span text:style-name="T1">Вечная слава героям! Подвиг, мужество и стойкость фронтовиков навсегда останутся в благодарной памяти потомков.</text:span></text:p>
      <text:p text:style-name="Text_20_body"><text:span text:style-name="T1"> </text:span></text:p>
      <text:p text:style-name="Text_20_body"><text:span text:style-name="T1">С праздником вас, дорогие ветераны! Желаю вам и Вашим близким крепкого здоровья, мира и благополучия, радости и удачи, и долгих лет жизни!</text:span></text:p>
      <text:p text:style-name="Text_20_body"><text:span text:style-name="T1"> </text:span></text:p>
      <text:p text:style-name="Text_20_body"><text:span text:style-name="T1">Поздравляю Вас с самым светлым и святым для каждого россиянина праздником — С Днём Великой Победы!</text:span>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821240.html" office:name=""><text:span text:style-name="Definition">http://chertanovo-juzhnoe.mos.ru/towards-the-70th-anniversary-of-the.-victory-in-the-great-patriotic-war-of-1941-1945/detail/1821240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56:43Z</meta:creation-date>
    <dc:date>2025-04-09T23:56:43Z</dc:date>
  </office:meta>
</office:document-meta>
</file>