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чертаново-южное-состоится-митинг-концерт-посвященный-70-летию-великой-победы"/>В Чертаново Южное состоится митинг-концерт посвященный 70-летию великой победы<text:bookmark-end text:name="в-чертаново-южное-состоится-митинг-концерт-посвященный-70-летию-великой-победы"/></text:h>
      <text:p text:style-name="First_20_paragraph">28.04.2015</text:p>
      <text:p text:style-name="Text_20_body"><text:line-break/></text:p>
      <text:p text:style-name="Text_20_body">Адрес страницы: <text:a xlink:type="simple" xlink:href="http://chertanovo-juzhnoe.mos.ru/towards-the-70th-anniversary-of-the.-victory-in-the-great-patriotic-war-of-1941-1945/detail/1803325.html" office:name=""><text:span text:style-name="Definition">http://chertanovo-juzhnoe.mos.ru/towards-the-70th-anniversary-of-the.-victory-in-the-great-patriotic-war-of-1941-1945/detail/1803325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5T18:05:48Z</meta:creation-date>
    <dc:date>2023-05-25T18:05:48Z</dc:date>
  </office:meta>
</office:document-meta>
</file>