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праздничный-салют"/>Праздничный салют!<text:bookmark-end text:name="праздничный-салют"/></text:h>
      <text:p text:style-name="First_20_paragraph">21.04.2015</text:p>
      <text:p text:style-name="Text_20_body"><text:span text:style-name="T1">В честь 70-й годовщины Победы в Великой Отечественной войне 9 мая</text:span></text:p>
      <text:p text:style-name="Text_20_body"><text:span text:style-name="T1">2015 года в столице с 16 площадок будет произведен праздничный артиллерийский салют салютным подразделением Западного военного округа (планируемое время проведения с 22.00 до 22.30 час.).</text:span></text:p>
      <text:p text:style-name="Text_20_body"><text:span text:style-name="T1">С адресным перечнем мест </text:span><text:bookmark text:name="id__GoBack"/><text:span text:style-name="T1">проведения праздничных артиллерийских салютов можно ознакомиться на портале открытых данных Правительства Москвы (</text:span><text:a xlink:type="simple" xlink:href="http://data.mos.ru/datasets/1346" office:name=""><text:span text:style-name="Definition"><text:span text:style-name="T1">http://data.mos.ru/datasets/1346</text:span></text:span></text:a><text:span text:style-name="T1">).</text:span></text:p>
      <text:p text:style-name="Text_20_body"><text:span text:style-name="T1">Адресный перечень </text:span><text:line-break/><text:span text:style-name="T1">мест проведения праздничных артиллерийских салютов в городе Москве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N п/п</text:p>
          </table:table-cell>
          <table:table-cell table:style-name="TableRowCell" office:value-type="string">
            <text:p text:style-name="Table_20_Contents">Административный округ города Москвы</text:p>
          </table:table-cell>
          <table:table-cell table:style-name="TableRowCell" office:value-type="string">
            <text:p text:style-name="Table_20_Contents">Территория</text:p>
          </table:table-cell>
          <table:table-cell table:style-name="TableRowCell" office:value-type="string">
            <text:p text:style-name="Table_20_Contents">Места расположения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Западный</text:p>
          </table:table-cell>
          <table:table-cell table:style-name="TableRowCell" office:value-type="string">
            <text:p text:style-name="Table_20_Contents">Парк Победы</text:p>
          </table:table-cell>
          <table:table-cell table:style-name="TableRowCell" office:value-type="string">
            <text:p text:style-name="Table_20_Contents">В парке Победы на Поклонной горе, 400 м от музея на Аллее Партизан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Западный</text:p>
          </table:table-cell>
          <table:table-cell table:style-name="TableRowCell" office:value-type="string">
            <text:p text:style-name="Table_20_Contents">Ново-Переделкино</text:p>
          </table:table-cell>
          <table:table-cell table:style-name="TableRowCell" office:value-type="string">
            <text:p text:style-name="Table_20_Contents">Ул. Федосьино, д. 18, на берегу пруда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Западный</text:p>
          </table:table-cell>
          <table:table-cell table:style-name="TableRowCell" office:value-type="string">
            <text:p text:style-name="Table_20_Contents">Парк Победы</text:p>
          </table:table-cell>
          <table:table-cell table:style-name="TableRowCell" office:value-type="string">
            <text:p text:style-name="Table_20_Contents">В парке Победы на Поклонной горе, на холме у входной площадки (применяемый калибр артиллерийских орудий - 76 мм)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Центральный</text:p>
          </table:table-cell>
          <table:table-cell table:style-name="TableRowCell" office:value-type="string">
            <text:p text:style-name="Table_20_Contents">Лужнецкая набережная</text:p>
          </table:table-cell>
          <table:table-cell table:style-name="TableRowCell" office:value-type="string">
            <text:p text:style-name="Table_20_Contents">На территории Олимпийского комплекса "Лужники" (1000 м, центр - напротив Большой спортивной арены)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Северо-Восточный</text:p>
          </table:table-cell>
          <table:table-cell table:style-name="TableRowCell" office:value-type="string">
            <text:p text:style-name="Table_20_Contents">Всероссийский выставочный центр</text:p>
          </table:table-cell>
          <table:table-cell table:style-name="TableRowCell" office:value-type="string">
            <text:p text:style-name="Table_20_Contents">На площади между северными воротами ВВЦ и ул. Сельскохозяйственной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Северо-Восточный</text:p>
          </table:table-cell>
          <table:table-cell table:style-name="TableRowCell" office:value-type="string">
            <text:p text:style-name="Table_20_Contents">Лианозово</text:p>
          </table:table-cell>
          <table:table-cell table:style-name="TableRowCell" office:value-type="string">
            <text:p text:style-name="Table_20_Contents">Ул. Новгородская, д. 38 в парке "Чермянка" на берегу пруда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Восточный</text:p>
          </table:table-cell>
          <table:table-cell table:style-name="TableRowCell" office:value-type="string">
            <text:p text:style-name="Table_20_Contents">Измайловский парк культуры и отдыха</text:p>
          </table:table-cell>
          <table:table-cell table:style-name="TableRowCell" office:value-type="string">
            <text:p text:style-name="Table_20_Contents">На территории городка им. Баумана, площадка на берегу пруда у д. 3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Юго-Восточный</text:p>
          </table:table-cell>
          <table:table-cell table:style-name="TableRowCell" office:value-type="string">
            <text:p text:style-name="Table_20_Contents">Парк Кузьминки</text:p>
          </table:table-cell>
          <table:table-cell table:style-name="TableRowCell" office:value-type="string">
            <text:p text:style-name="Table_20_Contents">Ул. Заречье, площадка РОСТО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Южный</text:p>
          </table:table-cell>
          <table:table-cell table:style-name="TableRowCell" office:value-type="string">
            <text:p text:style-name="Table_20_Contents">Нагатинский Затон</text:p>
          </table:table-cell>
          <table:table-cell table:style-name="TableRowCell" office:value-type="string">
            <text:p text:style-name="Table_20_Contents">На территории Нагатинской поймы, на смотровой площадке главной аллеи в парке имени 60-летия Октября восточнее проспекта Андропова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Юго-Западный</text:p>
          </table:table-cell>
          <table:table-cell table:style-name="TableRowCell" office:value-type="string">
            <text:p text:style-name="Table_20_Contents">Обручевский</text:p>
          </table:table-cell>
          <table:table-cell table:style-name="TableRowCell" office:value-type="string">
            <text:p text:style-name="Table_20_Contents">На территории универсальной спортивной площадки 60 м юго-восточнее главного корпуса Российского университета дружбы народов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Юго-Западный</text:p>
          </table:table-cell>
          <table:table-cell table:style-name="TableRowCell" office:value-type="string">
            <text:p text:style-name="Table_20_Contents">Южное Бутово</text:p>
          </table:table-cell>
          <table:table-cell table:style-name="TableRowCell" office:value-type="string">
            <text:p text:style-name="Table_20_Contents">500 м южнее д. 63, корп. 2 по ул. Адмирала Лазарева на берегу пруда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Северо-Западный</text:p>
          </table:table-cell>
          <table:table-cell table:style-name="TableRowCell" office:value-type="string">
            <text:p text:style-name="Table_20_Contents">Митино</text:p>
          </table:table-cell>
          <table:table-cell table:style-name="TableRowCell" office:value-type="string">
            <text:p text:style-name="Table_20_Contents">Ул. Рословка, д. 5 на территории ландшафтного парка за физкультурно-оздоровительным комплексом "Аквамарин"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Северо-Западный</text:p>
          </table:table-cell>
          <table:table-cell table:style-name="TableRowCell" office:value-type="string">
            <text:p text:style-name="Table_20_Contents">Покровское-Стрешнево</text:p>
          </table:table-cell>
          <table:table-cell table:style-name="TableRowCell" office:value-type="string">
            <text:p text:style-name="Table_20_Contents">На территории аэродрома Тушино 500 м юго-западнее Волоколамского шоссе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Северный</text:p>
          </table:table-cell>
          <table:table-cell table:style-name="TableRowCell" office:value-type="string">
            <text:p text:style-name="Table_20_Contents">Левобережный</text:p>
          </table:table-cell>
          <table:table-cell table:style-name="TableRowCell" office:value-type="string">
            <text:p text:style-name="Table_20_Contents">Ул. Фестивальная, д. 2б, парк Дружбы, вблизи скульптурной композиции "Дружба континентов"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Зеленоградский</text:p>
          </table:table-cell>
          <table:table-cell table:style-name="TableRowCell" office:value-type="string">
            <text:p text:style-name="Table_20_Contents">Город Зеленоград</text:p>
          </table:table-cell>
          <table:table-cell table:style-name="TableRowCell" office:value-type="string">
            <text:p text:style-name="Table_20_Contents">В парке Победы на нижней площадке фонтана на берегу пруда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Троицкий и Новомосковский</text:p>
          </table:table-cell>
          <table:table-cell table:style-name="TableRowCell" office:value-type="string">
            <text:p text:style-name="Table_20_Contents">Городской округ Троицк</text:p>
          </table:table-cell>
          <table:table-cell table:style-name="TableRowCell" office:value-type="string">
            <text:p text:style-name="Table_20_Contents">На территории Троицкого обособленного подразделения Физического института им. П.Н. Лебедева РАН по ул. Физической, 300 м северо-восточнее вл. 11</text:p>
          </table:table-cell>
        </table:table-row>
      </table:table>
      <text:p text:style-name="First_20_paragraph"><text:span text:style-name="T1">Примечание: Применяемые калибры салютных установок - 105, 125, 195, 310 мм.</text:span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761312.html" office:name=""><text:span text:style-name="Definition">http://chertanovo-juzhnoe.mos.ru/towards-the-70th-anniversary-of-the.-victory-in-the-great-patriotic-war-of-1941-1945/detail/176131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11:30:11Z</meta:creation-date>
    <dc:date>2023-09-26T11:30:11Z</dc:date>
  </office:meta>
</office:document-meta>
</file>