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учение-очередных-медалей-ветеранов-вов-к-70-летию-великой-победы"/>Вручение очередных медалей ветеранов ВОВ к 70-летию великой победы!<text:bookmark-end text:name="вручение-очередных-медалей-ветеранов-вов-к-70-летию-великой-победы"/></text:h>
      <text:p text:style-name="First_20_paragraph">15.04.2015</text:p>
      <text:p text:style-name="Text_20_body">14.04.2015 года в ГБОУ ЛИЦЕЙ №504 по адресу: Варшавское шоссе, д. 143-6 состоялась торжественная церемония награждения ветеранов юбилейной медалью «70 лет Победы в Великой Отечественной войне 1941-1945гг. с участием заместителя главы управы района Чертаново Южное Хабарова Евгения Вадимовича.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746669.html" office:name=""><text:span text:style-name="Definition">http://chertanovo-juzhnoe.mos.ru/towards-the-70th-anniversary-of-the.-victory-in-the-great-patriotic-war-of-1941-1945/detail/174666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01:03:07Z</meta:creation-date>
    <dc:date>2023-06-14T01:03:07Z</dc:date>
  </office:meta>
</office:document-meta>
</file>