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граждение-ветеранов-памятными-медалями-к-70-летию-победы-над-фашисткой-германией-в-дк-маяк"/>Награждение Ветеранов памятными медалями к 70-летию победы над фашисткой Германией в ДК " Маяк"<text:bookmark-end text:name="награждение-ветеранов-памятными-медалями-к-70-летию-победы-над-фашисткой-германией-в-дк-маяк"/></text:h>
      <text:p text:style-name="First_20_paragraph">15.04.2015</text:p>
      <text:p text:style-name="Text_20_body">10.04.2015 года в ДК «Маяк» по адресу: ул. Газопровод, д. 9 А состоялась торжественная церемония награждения ветеранов юбилейной медалью «70 лет Победы в Великой Отечественной войне 1941-1945гг. с участием главы муниципального округа Чертаново Южное - Новикова Александра Анатольевича.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746628.html" office:name=""><text:span text:style-name="Definition">http://chertanovo-juzhnoe.mos.ru/towards-the-70th-anniversary-of-the.-victory-in-the-great-patriotic-war-of-1941-1945/detail/174662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10:06:43Z</meta:creation-date>
    <dc:date>2023-07-17T10:06:43Z</dc:date>
  </office:meta>
</office:document-meta>
</file>