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ржественная-церемония-награждения-ветеранов-юбилейной-медалью-70-лет-победы-в-великой-отечественной-войне-1941-1945гг.-с-участием-исполняющего-обязанности-главы-управы-района-чертаново-южное-н.в.щербакова"/>Торжественная церемония награждения ветеранов юбилейной медалью «70 лет Победы в Великой Отечественной войне 1941-1945гг. с участием исполняющего обязанности главы управы района Чертаново Южное Н.В.Щербакова<text:bookmark-end text:name="торжественная-церемония-награждения-ветеранов-юбилейной-медалью-70-лет-победы-в-великой-отечественной-войне-1941-1945гг.-с-участием-исполняющего-обязанности-главы-управы-района-чертаново-южное-н.в.щербакова"/></text:h>
      <text:p text:style-name="First_20_paragraph">07.04.2015</text:p>
      <text:p text:style-name="Text_20_body">02.04.2015года в ГБОУ «Школа» №1245 по адресу: ул. Кировоградская, д.42-2 состоялась торжественная церемония награждения ветеранов юбилейной медалью «70 лет Победы в Великой Отечественной войне 1941-1945гг. с участием исполняющего обязанности главы управы района Чертаново Южное Щербакова Николая Викторовича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720174.html" office:name=""><text:span text:style-name="Definition">http://chertanovo-juzhnoe.mos.ru/towards-the-70th-anniversary-of-the.-victory-in-the-great-patriotic-war-of-1941-1945/detail/17201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05:52:48Z</meta:creation-date>
    <dc:date>2023-06-01T05:52:48Z</dc:date>
  </office:meta>
</office:document-meta>
</file>