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13107*"/>
    </style:style>
    <style:style style:name="Table1.B" style:family="table-column">
      <style:table-column-properties style:rel-column-width="13107*"/>
    </style:style>
    <style:style style:name="Table1.C" style:family="table-column">
      <style:table-column-properties style:rel-column-width="13107*"/>
    </style:style>
    <style:style style:name="Table1.D" style:family="table-column">
      <style:table-column-properties style:rel-column-width="13107*"/>
    </style:style>
    <style:style style:name="Table1.E" style:family="table-column">
      <style:table-column-properties style:rel-column-width="13107*"/>
    </style:style>
  </office:automatic-styles>
  <office:body>
    <office:text>
      <text:h text:style-name="Heading_20_3" text:outline-level="3"><text:bookmark-start text:name="график-вручения-юбилейной-медали-70-лет-победы-в-великой-отечественной-войне-1941-1945гг.-жителям-района-чертаново-южное"/>График вручения юбилейной медали «70 лет Победы в Великой Отечественной войне 1941-1945гг.» жителям района Чертаново Южное<text:bookmark-end text:name="график-вручения-юбилейной-медали-70-лет-победы-в-великой-отечественной-войне-1941-1945гг.-жителям-района-чертаново-южное"/></text:h>
      <text:p text:style-name="First_20_paragraph">23.03.2015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row>
          <table:table-cell table:style-name="TableRowCell" office:value-type="string">
            <text:p text:style-name="Table_20_Contents"><text:span text:style-name="T1">№\№</text:span></text:p>
          </table:table-cell>
          <table:table-cell table:style-name="TableRowCell" office:value-type="string">
            <text:p text:style-name="Table_20_Contents"><text:span text:style-name="T1">Дата, время</text:span></text:p>
          </table:table-cell>
          <table:table-cell table:style-name="TableRowCell" office:value-type="string">
            <text:p text:style-name="Table_20_Contents"><text:span text:style-name="T1">Место проведения</text:span></text:p>
          </table:table-cell>
          <table:table-cell table:style-name="TableRowCell" office:value-type="string">
            <text:p text:style-name="Table_20_Contents"><text:span text:style-name="T1">Кол-во</text:span></text:p>
          </table:table-cell>
          <table:table-cell table:style-name="TableRowCell" office:value-type="string">
            <text:p text:style-name="Table_20_Contents"><text:span text:style-name="T1">Ответственные</text:span></text:p>
          </table:table-cell>
        </table:table-row>
        <table:table-row>
          <table:table-cell table:style-name="TableRowCell" office:value-type="string">
            <text:p text:style-name="Table_20_Contents"><text:span text:style-name="T1">1</text:span></text:p>
          </table:table-cell>
          <table:table-cell table:style-name="TableRowCell" office:value-type="string">
            <text:p text:style-name="Table_20_Contents"><text:span text:style-name="T1">13.03.2015-15.04.2015</text:span></text:p>
          </table:table-cell>
          <table:table-cell table:style-name="TableRowCell" office:value-type="string">
            <text:p text:style-name="Table_20_Contents"><text:span text:style-name="T1">На дому</text:span></text:p>
          </table:table-cell>
          <table:table-cell table:style-name="TableRowCell" office:value-type="string">
            <text:p text:style-name="Table_20_Contents"><text:span text:style-name="T1">300</text:span></text:p>
          </table:table-cell>
          <table:table-cell table:style-name="TableRowCell" office:value-type="string">
            <text:p text:style-name="Table_20_Contents">Руководители и сотрудники управы, УСЗН, ЦСО;</text:p>
            <text:p text:style-name="Table_20_Contents">Представители общественных организаций</text:p>
          </table:table-cell>
        </table:table-row>
        <table:table-row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        <text:p text:style-name="Table_20_Contents">17.03.2015</text:p>
            <text:p text:style-name="Table_20_Contents">11.00</text:p>
          </table:table-cell>
          <table:table-cell table:style-name="TableRowCell" office:value-type="string">
            <text:p text:style-name="Table_20_Contents"> ГБУК «Гармония»</text:p>
            <text:p text:style-name="Table_20_Contents">ул. Кировоградская, 44 стр.Б</text:p>
          </table:table-cell>
          <table:table-cell table:style-name="TableRowCell" office:value-type="string">
            <text:p text:style-name="Table_20_Contents">60</text:p>
          </table:table-cell>
          <table:table-cell table:style-name="TableRowCell" office:value-type="string">
            <text:p text:style-name="Table_20_Contents">Руководители и сотрудники управы, УСЗН, ЦСО;</text:p>
            <text:p text:style-name="Table_20_Contents">Представители общественных организаций</text:p>
          </table:table-cell>
        </table:table-row>
        <table:table-row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        <text:p text:style-name="Table_20_Contents">20.03.2015</text:p>
            <text:p text:style-name="Table_20_Contents">13.00</text:p>
          </table:table-cell>
          <table:table-cell table:style-name="TableRowCell" office:value-type="string">
            <text:p text:style-name="Table_20_Contents">ГБУК ДК «Маяк»</text:p>
            <text:p text:style-name="Table_20_Contents">ул. Газопровод, д.9а</text:p>
          </table:table-cell>
          <table:table-cell table:style-name="TableRowCell" office:value-type="string">
            <text:p text:style-name="Table_20_Contents">110</text:p>
          </table:table-cell>
          <table:table-cell table:style-name="TableRowCell" office:value-type="string">
            <text:p text:style-name="Table_20_Contents">Руководители и сотрудники управы, УСЗН, ЦСО;</text:p>
            <text:p text:style-name="Table_20_Contents">Представители общественных организаций</text:p>
          </table:table-cell>
        </table:table-row>
        <table:table-row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        <text:p text:style-name="Table_20_Contents">24.03.2015</text:p>
            <text:p text:style-name="Table_20_Contents">14.00</text:p>
          </table:table-cell>
          <table:table-cell table:style-name="TableRowCell" office:value-type="string">
            <text:p text:style-name="Table_20_Contents">ГБОУ  СОШ № 657</text:p>
            <text:p text:style-name="Table_20_Contents">ул. Подольских  Курсантов , 18 Б</text:p>
          </table:table-cell>
          <table:table-cell table:style-name="TableRowCell" office:value-type="string">
            <text:p text:style-name="Table_20_Contents">110</text:p>
          </table:table-cell>
          <table:table-cell table:style-name="TableRowCell" office:value-type="string">
            <text:p text:style-name="Table_20_Contents">Руководители и сотрудники управы, УСЗН, ЦСО;</text:p>
            <text:p text:style-name="Table_20_Contents">Представители общественных организаций</text:p>
          </table:table-cell>
        </table:table-row>
        <table:table-row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        <text:p text:style-name="Table_20_Contents">27.03.2015</text:p>
            <text:p text:style-name="Table_20_Contents">14.00</text:p>
          </table:table-cell>
          <table:table-cell table:style-name="TableRowCell" office:value-type="string">
            <text:p text:style-name="Table_20_Contents">ГОУ  СОШ № 932</text:p>
            <text:p text:style-name="Table_20_Contents">ул. Чертановская, 62 А</text:p>
          </table:table-cell>
          <table:table-cell table:style-name="TableRowCell" office:value-type="string">
            <text:p text:style-name="Table_20_Contents">110</text:p>
          </table:table-cell>
          <table:table-cell table:style-name="TableRowCell" office:value-type="string">
            <text:p text:style-name="Table_20_Contents">Руководители и сотрудники управы, УСЗН, ЦСО;</text:p>
            <text:p text:style-name="Table_20_Contents">Представители общественных организаций</text:p>
          </table:table-cell>
        </table:table-row>
        <table:table-row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        <text:p text:style-name="Table_20_Contents">02.04.2015</text:p>
            <text:p text:style-name="Table_20_Contents">14.00</text:p>
          </table:table-cell>
          <table:table-cell table:style-name="TableRowCell" office:value-type="string">
            <text:p text:style-name="Table_20_Contents">ГБОУ  СОШ № 1245</text:p>
            <text:p text:style-name="Table_20_Contents">ул. Кировоградская, 42 В</text:p>
          </table:table-cell>
          <table:table-cell table:style-name="TableRowCell" office:value-type="string">
            <text:p text:style-name="Table_20_Contents">110</text:p>
          </table:table-cell>
          <table:table-cell table:style-name="TableRowCell" office:value-type="string">
            <text:p text:style-name="Table_20_Contents">Руководители и сотрудники управы, УСЗН, ЦСО;</text:p>
            <text:p text:style-name="Table_20_Contents">Представители общественных организаций</text:p>
          </table:table-cell>
        </table:table-row>
        <table:table-row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        <text:p text:style-name="Table_20_Contents">07.04.2015</text:p>
            <text:p text:style-name="Table_20_Contents">14.00</text:p>
          </table:table-cell>
          <table:table-cell table:style-name="TableRowCell" office:value-type="string">
            <text:p text:style-name="Table_20_Contents">ГБОУ  СОШ № 629</text:p>
            <text:p text:style-name="Table_20_Contents">Варшавское шоссе, 156Б</text:p>
          </table:table-cell>
          <table:table-cell table:style-name="TableRowCell" office:value-type="string">
            <text:p text:style-name="Table_20_Contents">116</text:p>
          </table:table-cell>
          <table:table-cell table:style-name="TableRowCell" office:value-type="string">
            <text:p text:style-name="Table_20_Contents">Руководители и сотрудники управы, УСЗН, ЦСО;</text:p>
            <text:p text:style-name="Table_20_Contents">Представители общественных организаций</text:p>
          </table:table-cell>
        </table:table-row>
        <table:table-row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        <text:p text:style-name="Table_20_Contents">10.04.2015</text:p>
            <text:p text:style-name="Table_20_Contents">11.00</text:p>
          </table:table-cell>
          <table:table-cell table:style-name="TableRowCell" office:value-type="string">
            <text:p text:style-name="Table_20_Contents">ГБУК ДК «Маяк»</text:p>
            <text:p text:style-name="Table_20_Contents">Ул. Газопровод, 9а</text:p>
          </table:table-cell>
          <table:table-cell table:style-name="TableRowCell" office:value-type="string">
            <text:p text:style-name="Table_20_Contents">110</text:p>
          </table:table-cell>
          <table:table-cell table:style-name="TableRowCell" office:value-type="string">
            <text:p text:style-name="Table_20_Contents">Руководители и сотрудники управы, УСЗН, ЦСО;</text:p>
            <text:p text:style-name="Table_20_Contents">Представители общественных организаций</text:p>
          </table:table-cell>
        </table:table-row>
        <table:table-row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        <text:p text:style-name="Table_20_Contents">14.04.2015</text:p>
            <text:p text:style-name="Table_20_Contents">14.00</text:p>
          </table:table-cell>
          <table:table-cell table:style-name="TableRowCell" office:value-type="string">
            <text:p text:style-name="Table_20_Contents">ГБОУ  лицей № 504</text:p>
            <text:p text:style-name="Table_20_Contents">Варшавское ш., 143-6</text:p>
          </table:table-cell>
          <table:table-cell table:style-name="TableRowCell" office:value-type="string">
            <text:p text:style-name="Table_20_Contents">110</text:p>
          </table:table-cell>
          <table:table-cell table:style-name="TableRowCell" office:value-type="string">
            <text:p text:style-name="Table_20_Contents">Руководители и сотрудники управы, УСЗН, ЦСО;</text:p>
            <text:p text:style-name="Table_20_Contents">Представители общественных организаций</text:p>
          </table:table-cell>
        </table:table-row>
        <table:table-row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        <text:p text:style-name="Table_20_Contents">17.04.2015</text:p>
            <text:p text:style-name="Table_20_Contents">11.00</text:p>
          </table:table-cell>
          <table:table-cell table:style-name="TableRowCell" office:value-type="string">
            <text:p text:style-name="Table_20_Contents">ГБУК ДК «Маяк»</text:p>
            <text:p text:style-name="Table_20_Contents">Ул. Газопровод, 9а</text:p>
          </table:table-cell>
          <table:table-cell table:style-name="TableRowCell" office:value-type="string">
            <text:p text:style-name="Table_20_Contents">110</text:p>
          </table:table-cell>
          <table:table-cell table:style-name="TableRowCell" office:value-type="string">
            <text:p text:style-name="Table_20_Contents">Руководители и сотрудники управы, УСЗН, ЦСО;</text:p>
            <text:p text:style-name="Table_20_Contents">Представители общественных организаций</text:p>
          </table:table-cell>
        </table:table-row>
        <table:table-row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        <text:p text:style-name="Table_20_Contents">21.04.2015</text:p>
            <text:p text:style-name="Table_20_Contents">14.00</text:p>
          </table:table-cell>
          <table:table-cell table:style-name="TableRowCell" office:value-type="string">
            <text:p text:style-name="Table_20_Contents">ГБОУ  Школа № 2113</text:p>
            <text:p text:style-name="Table_20_Contents">Дорожная ул., 22а</text:p>
          </table:table-cell>
          <table:table-cell table:style-name="TableRowCell" office:value-type="string">
            <text:p text:style-name="Table_20_Contents">110</text:p>
          </table:table-cell>
          <table:table-cell table:style-name="TableRowCell" office:value-type="string">
            <text:p text:style-name="Table_20_Contents">Руководители и сотрудники управы, УСЗН, ЦСО;</text:p>
            <text:p text:style-name="Table_20_Contents">Представители общественных организаций</text:p>
          </table:table-cell>
        </table:table-row>
        <table:table-row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        <text:p text:style-name="Table_20_Contents">23.04.2015</text:p>
            <text:p text:style-name="Table_20_Contents">14.00</text:p>
          </table:table-cell>
          <table:table-cell table:style-name="TableRowCell" office:value-type="string">
            <text:p text:style-name="Table_20_Contents">ГБОУ  Гимназия № 1526</text:p>
            <text:p text:style-name="Table_20_Contents">Дорожная ул., 20а</text:p>
          </table:table-cell>
          <table:table-cell table:style-name="TableRowCell" office:value-type="string">
            <text:p text:style-name="Table_20_Contents">110</text:p>
          </table:table-cell>
          <table:table-cell table:style-name="TableRowCell" office:value-type="string">
            <text:p text:style-name="Table_20_Contents">Руководители и сотрудники управы, УСЗН, ЦСО;</text:p>
            <text:p text:style-name="Table_20_Contents">Представители общественных организаций</text:p>
          </table:table-cell>
        </table:table-row>
        <table:table-row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        <text:p text:style-name="Table_20_Contents">28.04.2015</text:p>
            <text:p text:style-name="Table_20_Contents">14.00</text:p>
          </table:table-cell>
          <table:table-cell table:style-name="TableRowCell" office:value-type="string">
            <text:p text:style-name="Table_20_Contents">ГОУ  СОШ № 932</text:p>
            <text:p text:style-name="Table_20_Contents">ул. Чертановская, 62 А</text:p>
          </table:table-cell>
          <table:table-cell table:style-name="TableRowCell" office:value-type="string">
            <text:p text:style-name="Table_20_Contents">100</text:p>
          </table:table-cell>
          <table:table-cell table:style-name="TableRowCell" office:value-type="string">
            <text:p text:style-name="Table_20_Contents">Руководители и сотрудники управы, УСЗН, ЦСО;</text:p>
            <text:p text:style-name="Table_20_Contents">Представители общественных организаций</text:p>
          </table:table-cell>
        </table:table-row>
        <table:table-row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        <text:p text:style-name="Table_20_Contents"><text:span text:style-name="T1">ВСЕГО</text:span></text:p>
          </table:table-cell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        <text:p text:style-name="Table_20_Contents"><text:span text:style-name="T1">1566</text:span></text:p>
          </table:table-cell>
          <table:table-cell table:style-name="TableRowCell" office:value-type="string">
            <text:p text:style-name="Table_20_Contents"> </text:p>
          </table:table-cell>
        </table:table-row>
      </table:table>
      <text:p text:style-name="First_20_paragraph"> </text:p>
      <text:p text:style-name="Text_20_body"><text:span text:style-name="T1">                  </text:span></text:p>
      <text:p text:style-name="Text_20_body"><text:span text:style-name="T1"> </text:span></text:p>
      <text:p text:style-name="Text_20_body"><text:span text:style-name="T1"> </text:span></text:p>
      <text:p text:style-name="Text_20_body"><text:line-break/></text:p>
      <text:p text:style-name="Text_20_body">Адрес страницы: <text:a xlink:type="simple" xlink:href="http://chertanovo-juzhnoe.mos.ru/towards-the-70th-anniversary-of-the.-victory-in-the-great-patriotic-war-of-1941-1945/detail/1678243.html" office:name=""><text:span text:style-name="Definition">http://chertanovo-juzhnoe.mos.ru/towards-the-70th-anniversary-of-the.-victory-in-the-great-patriotic-war-of-1941-1945/detail/1678243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12T06:07:02Z</meta:creation-date>
    <dc:date>2023-09-12T06:07:02Z</dc:date>
  </office:meta>
</office:document-meta>
</file>