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ручение-юбилейной-медали-70-летия-победы-в-великой-отечественной-войне-1941-1945гг.-участнику-великой-отечественной-войны-курсанту-подольского-училища-102-летнему-андрееву-георгию-романовичу"/>Вручение юбилейной медали «70 летия Победы в Великой Отечественной войне 1941-1945гг.» участнику Великой Отечественной Войны, курсанту «Подольского училища» 102-летнему Андрееву Георгию Романовичу<text:bookmark-end text:name="вручение-юбилейной-медали-70-летия-победы-в-великой-отечественной-войне-1941-1945гг.-участнику-великой-отечественной-войны-курсанту-подольского-училища-102-летнему-андрееву-георгию-романовичу"/></text:h>
      <text:p text:style-name="First_20_paragraph">18.03.2015</text:p>
      <text:p text:style-name="Text_20_body"><text:line-break/></text:p>
      <text:p text:style-name="Text_20_body">13 марта 2015 года на дому в торжественной обстановке была вручена юбилейная медаль «70 лет Победы в Великой Отечественной войне 1941-1945гг.» участнику Великой Отечественной Войны, курсанту «Подольского училища» 102-летнему Андрееву Георгию Романовичу. Так же юбилейная медаль была вручена его супруге - труженику тыла Андреевой Тамаре Алексеевне.</text:p>
      <text:p text:style-name="Text_20_body"><text:line-break/></text:p>
      <text:p text:style-name="Text_20_body">Адрес страницы: <text:a xlink:type="simple" xlink:href="http://chertanovo-juzhnoe.mos.ru/towards-the-70th-anniversary-of-the.-victory-in-the-great-patriotic-war-of-1941-1945/detail/1666427.html" office:name=""><text:span text:style-name="Definition">http://chertanovo-juzhnoe.mos.ru/towards-the-70th-anniversary-of-the.-victory-in-the-great-patriotic-war-of-1941-1945/detail/1666427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1T20:54:55Z</meta:creation-date>
    <dc:date>2023-08-01T20:54:55Z</dc:date>
  </office:meta>
</office:document-meta>
</file>