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к-гармония-состоялась-торжественная-церемония-награждения-ветеранов-юбилейной-медалью-70-лет-победы-в-великой-отечественной-войне-1941-1945гг."/>В ДК «Гармония» состоялась торжественная церемония награждения ветеранов юбилейной медалью «70 лет Победы в Великой Отечественной войне 1941-1945гг.»<text:bookmark-end text:name="в-дк-гармония-состоялась-торжественная-церемония-награждения-ветеранов-юбилейной-медалью-70-лет-победы-в-великой-отечественной-войне-1941-1945гг."/></text:h>
      <text:p text:style-name="First_20_paragraph">18.03.2015</text:p>
      <text:p text:style-name="Text_20_body">17 марта 2015 года в ДК «Гармония» состоялось торжественная  церемония награждения <text:bookmark text:name="id__GoBack"/> ветеранов  юбилейной медалью «70 лет Победы в Великой Отечественной войне 1941-1945гг.»  с вручением памятных подарков и цветов. Силами ГБУК ДК «Гармония» был организован праздничный концерт. К поздравлениям присоединялись сами ветераны: ветеран Великой Отечественной войны Щипунова Александра Ивановна прочитала стихи собственного сочинения.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666413.html" office:name=""><text:span text:style-name="Definition">http://chertanovo-juzhnoe.mos.ru/towards-the-70th-anniversary-of-the.-victory-in-the-great-patriotic-war-of-1941-1945/detail/166641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4T05:43:45Z</meta:creation-date>
    <dc:date>2023-08-24T05:43:45Z</dc:date>
  </office:meta>
</office:document-meta>
</file>