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ефектурой-южного-административного-округа-проведена-церемония-вручения-юбилейных-медалей-ветеранам-на-70-летие-победы-в-великой-отечественной-войне-1941-1945"/>Префектурой Южного административного округа проведена церемония вручения юбилейных медалей ветеранам на «70 летие Победы в Великой Отечественной войне 1941-1945<text:bookmark-end text:name="префектурой-южного-административного-округа-проведена-церемония-вручения-юбилейных-медалей-ветеранам-на-70-летие-победы-в-великой-отечественной-войне-1941-1945"/></text:h>
      <text:p text:style-name="First_20_paragraph">13.03.2015</text:p>
      <text:p text:style-name="Text_20_body"><text:line-break/></text:p>
      <text:p text:style-name="Text_20_body"><text:span text:style-name="T1">04 марта 2015 года в преддверии празднования 70-й годовщины Победы советского народа в Великой Отечественной войне 1941-1945гг., префектурой Южного административного округа проведена церемония вручения юбилейных медалей «70 лет Победы в Великой Отечественной войне 1941-1945гг.»</text:span></text:p>
      <text:p text:style-name="Text_20_body"><text:span text:style-name="T1">Торжественное вручение проходило в актовом зале</text:span> ТЦСО «Царицынский», (ул. Веселая, д.11).</text:p>
      <text:p text:style-name="Text_20_body"><text:span text:style-name="T1">Ветеранов поздравили почетные гости:</text:span></text:p>
      <text:p text:style-name="Text_20_body">- префект Южного административного округа города Москвы <text:span text:style-name="T1">Челышев Алексей Валентинович;</text:span></text:p>
      <text:p text:style-name="Text_20_body">-депутат Московской городской Думы:</text:p>
      <text:p text:style-name="Text_20_body">-<text:span text:style-name="T1">Антонцев Михаил Иванович,</text:span></text:p>
      <text:p text:style-name="Text_20_body"><text:span text:style-name="T1">-</text:span>председатель Совета ветеранов войны, труда и Вооруженных сил ЮАО</text:p>
      <text:p text:style-name="Text_20_body"><text:span text:style-name="T1">-Дубман Елена Владимировна</text:span>.</text:p>
      <text:p text:style-name="Text_20_body"><text:span text:style-name="T1">Перед ветеранами выступили: хоровой коллектив и фольклорный ансамбль «Журавушка» Детской музыкальной школы им.В. Шебалина.</text:span></text:p>
      <text:p text:style-name="Text_20_body"><text:span text:style-name="T1">От управы района Чертаново Южное   юбилейная медаль «70 лет Победы в Великой Отечественной войне 1941-1945гг.» была вручена  участнику Великой Отечественной войны Дубману Давиду Мироновичу.</text:span></text:p>
      <text:p text:style-name="Text_20_body"><text:line-break/></text:p>
      <text:p text:style-name="Text_20_body">Адрес страницы: <text:a xlink:type="simple" xlink:href="http://chertanovo-juzhnoe.mos.ru/towards-the-70th-anniversary-of-the.-victory-in-the-great-patriotic-war-of-1941-1945/detail/1653190.html" office:name=""><text:span text:style-name="Definition">http://chertanovo-juzhnoe.mos.ru/towards-the-70th-anniversary-of-the.-victory-in-the-great-patriotic-war-of-1941-1945/detail/1653190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1T11:21:28Z</meta:creation-date>
    <dc:date>2023-08-01T11:21:28Z</dc:date>
  </office:meta>
</office:document-meta>
</file>