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олнен-план-мероприятий-по-подготовке-к-70-й-годовщине-победы"/>Дополнен план мероприятий по подготовке к 70-й годовщине Победы<text:bookmark-end text:name="дополнен-план-мероприятий-по-подготовке-к-70-й-годовщине-победы"/></text:h>
      <text:p text:style-name="First_20_paragraph">20.02.2015</text:p>
      <text:p text:style-name="Text_20_body">Премьер-министр РФ Дмитрий Медведев подписал распоряжение о дополнении плана основных мероприятий по подготовке и проведению празднования 70-й годовщины Победы в Великой Отечественной войне. Об этом сообщает в воскресенье сайт правительства.</text:p>
      <text:p text:style-name="Text_20_body"> Галерея</text:p>
      <text:p text:style-name="Text_20_body">23 фото</text:p>
      <text:p text:style-name="Text_20_body"><text:a xlink:type="simple" xlink:href="http://tass.ru/obschestvo/1167358" office:name=""><text:span text:style-name="Definition"/></text:a></text:p>
      <text:p text:style-name="Text_20_body"><text:a xlink:type="simple" xlink:href="http://tass.ru/obschestvo/1167358" office:name=""><text:span text:style-name="Definition">1945 год: как встречали Победу</text:span></text:a></text:p>
      <text:p text:style-name="Text_20_body">В частности, в план включена организация выставок военно-географических материалов из фондов Русского географического общества, Минобороны, МГУ имени М.В. Ломоносова и РАН.</text:p>
      <text:p text:style-name="Text_20_body">Также в обновленный план включено проведение международного общественно-патриотического проекта "Наша Великая Победа" с участием всероссийской общественной организации ветеранов "Боевое братство" и проведение социально-патриотического марафона "Сильные духом" с участием инвалидов войны и вследствие военной травмы, в том числе инвалидов-колясочников.</text:p>
      <text:p text:style-name="Text_20_body">Так же, в рамках подготовки к 70-й годовщине Победы предусмотрено создание музея бронетанковой техники в поселке Прохоровка Белгородской области. Под Прохоровкой в июле 1943 года произошло одно из крупнейших танковых сражений в истории.</text:p>
      <text:p text:style-name="Text_20_body">План мероприятий по подготовке и проведению празднования 70-й годовщины Победы был утвержден в январе прошлого года.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601091.html" office:name=""><text:span text:style-name="Definition">http://chertanovo-juzhnoe.mos.ru/towards-the-70th-anniversary-of-the.-victory-in-the-great-patriotic-war-of-1941-1945/detail/16010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1:58:25Z</meta:creation-date>
    <dc:date>2023-08-16T01:58:25Z</dc:date>
  </office:meta>
</office:document-meta>
</file>