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ные-места-в-районе-чертаново-южное"/>Памятные места в районе Чертаново Южное<text:bookmark-end text:name="памятные-места-в-районе-чертаново-южное"/></text:h>
      <text:p text:style-name="First_20_paragraph">17.02.2015</text:p>
      <text:p text:style-name="Text_20_body">В районе ЧЕРТАНОВО ЮЖНОЕ </text:p>
      <text:p text:style-name="Text_20_body"><text:line-break/></text:p>
      <text:p text:style-name="Text_20_body">1. Варшавское шоссе, д. 143Б</text:p>
      <text:p text:style-name="Text_20_body"> </text:p>
      <text:p text:style-name="Text_20_body">Памятная стела Памяти погибших в годы ВОВ работников Фетрообувной фабрики деревни Аннино </text:p>
      <text:p text:style-name="Text_20_body">Районное значение ГБОУ Лицей №504 </text:p>
      <text:p text:style-name="Text_20_body"><text:line-break/></text:p>
      <text:p text:style-name="Text_20_body"><text:line-break/></text:p>
      <text:p text:style-name="Text_20_body">2. Ул. Подольских Курсантов 16а </text:p>
      <text:p text:style-name="Text_20_body"><text:line-break/></text:p>
      <text:p text:style-name="Text_20_body">Памятная доска, посвященная подвигу Подольских Курсантов </text:p>
      <text:p text:style-name="Text_20_body">Районное значение ГБОУ СОШ № 657 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590720.html" office:name=""><text:span text:style-name="Definition">http://chertanovo-juzhnoe.mos.ru/towards-the-70th-anniversary-of-the.-victory-in-the-great-patriotic-war-of-1941-1945/detail/159072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2T21:09:12Z</meta:creation-date>
    <dc:date>2023-10-12T21:09:12Z</dc:date>
  </office:meta>
</office:document-meta>
</file>