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смертный-полк---сохрани-имена-тех-кто-сохранил-тебе-жизнь"/>Бессмертный полк - сохрани имена тех, кто сохранил тебе жизнь!<text:bookmark-end text:name="бессмертный-полк---сохрани-имена-тех-кто-сохранил-тебе-жизнь"/></text:h>
      <text:p text:style-name="First_20_paragraph">16.02.2015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588797.html" office:name=""><text:span text:style-name="Definition">http://chertanovo-juzhnoe.mos.ru/towards-the-70th-anniversary-of-the.-victory-in-the-great-patriotic-war-of-1941-1945/detail/158879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14:18:53Z</meta:creation-date>
    <dc:date>2024-09-25T14:18:53Z</dc:date>
  </office:meta>
</office:document-meta>
</file>