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еддверии-празднования-дня-защитника-отечества-в-гбоу-сош-1245-состоялась-встреча-ветеранов-подразделения-особого-риска-и-ветеранов-вов-со-школьниками"/>В преддверии празднования Дня защитника Отечества в ГБОУ СОШ 1245 состоялась встреча ветеранов подразделения особого риска и ветеранов ВОВ со школьниками<text:bookmark-end text:name="в-преддверии-празднования-дня-защитника-отечества-в-гбоу-сош-1245-состоялась-встреча-ветеранов-подразделения-особого-риска-и-ветеранов-вов-со-школьниками"/></text:h>
      <text:p text:style-name="First_20_paragraph">13.02.2015</text:p>
      <text:p text:style-name="Text_20_body">В преддверии празднования Дня защитника Отечества в ГБОУ СОШ 1245 состоялась встреча ветеранов подразделения особого риска и ветеранов ВОВ со школьниками. Был проведен открытый урок на следующие темы: Тема 1. - Создание ядерного щита Родины;</text:p>
      <text:p text:style-name="Text_20_body">Тема 2. - Использование мирных ядерных взрывов в народном хозяйстве СССР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582430.html" office:name=""><text:span text:style-name="Definition">http://chertanovo-juzhnoe.mos.ru/towards-the-70th-anniversary-of-the.-victory-in-the-great-patriotic-war-of-1941-1945/detail/158243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9T05:13:10Z</meta:creation-date>
    <dc:date>2024-10-09T05:13:10Z</dc:date>
  </office:meta>
</office:document-meta>
</file>