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ложение-о-юбилейной-медали-70-лет-победы-в-великой-отечественной-войне-1941-1945-годов"/>Положение о юбилейной медали "70 лет Победы в Великой Отечественной войне 1941-1945 годов"<text:bookmark-end text:name="положение-о-юбилейной-медали-70-лет-победы-в-великой-отечественной-войне-1941-1945-годов"/></text:h>
      <text:p text:style-name="First_20_paragraph">11.02.2015</text:p>
      <text:p text:style-name="Text_20_body">УТВЕРЖДЕНО <text:line-break/>Указом Президента <text:line-break/>Российской Федерации <text:line-break/>от 21 декабря 2013 года N 931</text:p>
      <text:p text:style-name="Text_20_body"><text:line-break/></text:p>
      <text:p text:style-name="Text_20_body">1. Юбилейной медалью "70 лет Победы в Великой Отечественной войне 1941-1945 годов" награждаются: <text:line-break/></text:p>
      <text:p text:style-name="Text_20_body">а) военнослужащие и лица вольнонаемного состава, принимавшие в рядах Вооруженных Сил СССР участие в боевых действиях на фронтах Великой Отечественной войны, партизаны и члены подпольных организаций, действовавших в период Великой Отечественной войны на временно оккупированных территориях СССР, военнослужащие и лица вольнонаемного состава, служившие в период Великой Отечественной войны в Вооруженных Силах СССР, лица, награжденные медалями "За победу над Германией в Великой Отечественной войне 1941-1945 годов", "За победу над Японией", а также лица, имеющие удостоверение к медали "За победу над Германией в Великой Отечественной войне 1941-1945 годов" либо удостоверение участника войны, подтверждающее участие в Великой Отечественной войне 1941-1945 годов; <text:line-break/></text:p>
      <text:p text:style-name="Text_20_body">б) труженики тыла, награжденные за самоотверженный труд в годы Великой Отечественной войны орденами СССР, медалями "За доблестный труд в Великой Отечественной войне 1941-1945 годов", "За трудовую доблесть", "За трудовое отличие", "За оборону Ленинграда", "За оборону Москвы", "За оборону Одессы", "За оборону Севастополя", "За оборону Сталинграда", "За оборону Киева", "За оборону Кавказа", "За оборону Советского Заполярья", а также лица, имеющие знак "Жителю блокадного Ленинграда" либо удостоверение к медали "За доблестный труд в Великой Отечественной войне 1941-1945 годов"; <text:line-break/></text:p>
      <text:p text:style-name="Text_20_body">в) лица, проработавшие в период с 22 июня 1941 года по 9 мая 1945 года не менее шести месяцев, исключая период работы на временно оккупированных территориях СССР; <text:line-break/></text:p>
      <text:p text:style-name="Text_20_body">г) бывшие несовершеннолетние узники концлагерей, гетто и других мест принудительного содержания, созданных фашистами и их союзниками в период Второй мировой войны; <text:line-break/></text:p>
      <text:p text:style-name="Text_20_body">д) граждане иностранных государств, не входящих в Содружество Независимых Государств, сражавшиеся в составе воинских национальных формирований в рядах Вооруженных Сил СССР, в составе партизанских отрядов, подпольных групп, других антифашистских формирований, внесшие значительный вклад в Победу в Великой Отечественной войне и награжденные государственными наградами СССР или Российской Федерации. <text:line-break/></text:p>
      <text:p text:style-name="Text_20_body">2. Юбилейная медаль "70 лет Победы в Великой Отечественной войне 1941-1945 годов" носится на левой стороне груди и располагается после медали "65 лет Победы в Великой Отечественной войне 1941-1945 годов". <text:line-break/><text:line-break/></text:p>
      <text:p text:style-name="Text_20_body">УТВЕРЖДЕН <text:line-break/>Указом Президента <text:line-break/>Российской Федерации <text:line-break/>от 21 декабря 2013 года N 931</text:p>
      <text:h text:style-name="Heading_20_2" text:outline-level="2"><text:bookmark-start text:name="h_00000000000000000000000000000000000000000000000003ML4F0K"/>Рисунок юбилейной медали "70 лет Победы в Великой Отечественной войне 1941-1945 годов"<text:bookmark-end text:name="h_00000000000000000000000000000000000000000000000003ML4F0K"/></text:h>
      <text:p text:style-name="First_20_paragraph"><text:line-break/></text:p>
      <text:p text:style-name="Text_20_body"><text:line-break/>Лицевая сторона <text:line-break/></text:p>
      <text:p text:style-name="Text_20_body"><text:line-break/><text:line-break/><text:line-break/><text:line-break/>Оборотная сторона</text:p>
      <text:p text:style-name="Text_20_body"><text:line-break/><text:line-break/>УТВЕРЖДЕНО <text:line-break/>Указом Президента <text:line-break/>Российской Федерации <text:line-break/>от 21 декабря 2013 года N 931</text:p>
      <text:h text:style-name="Heading_20_2" text:outline-level="2"><text:bookmark-start text:name="h_00000000000000000000000000000000000000000000000000Q2SF73"/>Описание юбилейной медали "70 лет Победы в Великой Отечественной войне 1941-1945 годов"<text:bookmark-end text:name="h_00000000000000000000000000000000000000000000000000Q2SF73"/></text:h>
      <text:p text:style-name="First_20_paragraph"><text:line-break/></text:p>
      <text:p text:style-name="Text_20_body"><text:line-break/>Юбилейная медаль "70 лет Победы в Великой Отечественной войне 1941-1945 годов" изготавливается из металла серебристого цвета и имеет форму круга диаметром 32 мм. <text:line-break/><text:line-break/>На лицевой стороне медали - многоцветное изображение знака ордена Отечественной войны I степени. Между нижними лучами звезды знака ордена - цифры "1945" и "2015". <text:line-break/><text:line-break/>На оборотной стороне медали, в центре, - надпись: "70 ЛЕТ ПОБЕДЫ В ВЕЛИКОЙ ОТЕЧЕСТВЕННОЙ ВОЙНЕ 1941-1945". Надпись заключена в лавровый венок, ветви которого перевиты в основании лентой. <text:line-break/><text:line-break/>Края медали окаймлены бортиком. Все изображения, надписи и цифры на медали рельефные. <text:line-break/><text:line-break/>Медаль при помощи ушка и кольца соединяется с пятиугольной колодкой, обтянутой шелковой муаровой лентой темно-бордового цвета. Ширина ленты - 24 мм. Посередине ленты - полоса красного цвета шириной 3 мм. По краям ленты - три полосы черного цвета и две полосы оранжевого цвета, каждая шириной 1 мм. Крайние полосы черного цвета окаймлены полосами оранжевого цвета шириной 0,5 мм.     </text:p>
      <text:p text:style-name="Text_20_body"><text:line-break/></text:p>
      <text:p text:style-name="Text_20_body">Адрес страницы: <text:a xlink:type="simple" xlink:href="http://chertanovo-juzhnoe.mos.ru/towards-the-70th-anniversary-of-the.-victory-in-the-great-patriotic-war-of-1941-1945/detail/1575748.html" office:name=""><text:span text:style-name="Definition">http://chertanovo-juzhnoe.mos.ru/towards-the-70th-anniversary-of-the.-victory-in-the-great-patriotic-war-of-1941-1945/detail/1575748.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18T19:53:43Z</meta:creation-date>
    <dc:date>2024-12-18T19:53:43Z</dc:date>
  </office:meta>
</office:document-meta>
</file>