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70-летию-великой-победы-жители-москвы-могут-составить-книгу-памяти-поделиться-фотографиями-информацией-о-ветеранах-великой-отечественной-войны"/>К 70-летию великой победы жители Москвы могут составить книгу памяти, поделиться фотографиями информацией о ветеранах Великой Отечественной войны<text:bookmark-end text:name="к-70-летию-великой-победы-жители-москвы-могут-составить-книгу-памяти-поделиться-фотографиями-информацией-о-ветеранах-великой-отечественной-войны"/></text:h>
      <text:p text:style-name="First_20_paragraph">11.02.2015</text:p>
      <text:p text:style-name="Text_20_body">В столичных центрах госуслуг открылись приемные по сбору информации для электронной Книги Памяти «Бессмертный полк Москвы». С сегодняшнего дня и до 30 апреля москвичи могут прийти в любой из 100 центров госуслуг, а жители Новой Москвы – в мобильные офисы, и поделиться фотографиями и воспоминаниями о своих родных, близких, соседях – участниках Великой Отечественной войны.</text:p>
      <text:p text:style-name="Text_20_body">Все воспоминания будут включены в электронную Книгу Памяти «Бессмертный полк Москвы», выход которой приурочен к 70-летию Великой Победы. А завершится акция 9 мая шествием колонн «Бессмертного полка».</text:p>
      <text:p text:style-name="Text_20_body">Руководство столичных центров госуслуг обращается к москвичам принять активное участие в составлении электронной Книги Памяти: «Великая Победа – это бессмертный подвиг нашего народа! Важно, чтобы память об этом подвиге жила! Давайте вместе напишем летопись Победы, сохраним для потомков память о героях!».</text:p>
      <text:p text:style-name="Text_20_body">Что нужно сделать, чтобы информация о ваших родных – героях ВОВ оказалась на страницах Книги Памяти? Для этого необходимо прийти в любой удобный центр госуслуг(МФЦ), принести фотографии, письма и воспоминания о подвигах своих родных и близких, прошедших войну. Принесенные материалы (фотографии, воспоминания, письма) будут бережно отсканированы, а оригиналы сразу же возвращены владельцам.</text:p>
      <text:p text:style-name="Text_20_body">Все москвичи - авторы Книги Памяти получат приглашение принять участие в шествии колонн «Бессмертного полка Москвы» 9 мая с портретами своих родных – героев войны. Эти портреты помогут бесплатно распечатать в центрах госуслуг.</text:p>
      <text:p text:style-name="Text_20_body">На сегодняшний день в Москве работают более 100 центров госуслуг. Для удобства посетителей они открыты ежедневно с понедельника по воскресенье с 8.00 до 20.00.</text:p>
      <text:p text:style-name="Text_20_body">В районе Чертаново Южное центр госуслуг распологается по адресу</text:p>
      <text:p text:style-name="Text_20_body"><text:span text:style-name="T1"> </text:span></text:p>
      <text:p text:style-name="Text_20_body">ул. Россошанская, д. 4, корп.2</text:p>
      <text:p text:style-name="Text_20_body"><text:span text:style-name="T1">Метро : </text:span><text:a xlink:type="simple" xlink:href="https://pgu.mos.ru/ru/mfc/175/" office:name=""><text:span text:style-name="Definition"><text:span text:style-name="T1">ул. Академика Янгеля</text:span></text:span></text:a></text:p>
      <text:p text:style-name="Text_20_body"><text:span text:style-name="T1">Автобусы:</text:span> 241, 643, 682 до остановки "Продмаг" (четная сторона ул. Россошанская) / 118, 241, 643, 828 до остановки "Дорожная" (нечетная сторона ул. Россошанская)</text:p>
      <text:p text:style-name="Text_20_body"><text:span text:style-name="T1">Телефон:</text:span> +7 (499) 940-15-60</text:p>
      <text:p text:style-name="Text_20_body"><text:span text:style-name="T1">Режим работы:</text:span> пн-пт: 08:00-20:00</text:p>
      <text:p text:style-name="Text_20_body">                                    сб :08:00-14:45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575611.html" office:name=""><text:span text:style-name="Definition">http://chertanovo-juzhnoe.mos.ru/towards-the-70th-anniversary-of-the.-victory-in-the-great-patriotic-war-of-1941-1945/detail/157561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5:57:24Z</meta:creation-date>
    <dc:date>2023-05-25T15:57:24Z</dc:date>
  </office:meta>
</office:document-meta>
</file>