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к-гармония-в-торжественной-обстановке-состоялось-награждение-памятным-знаком-в-честь-70-летия-полного-освобождения-ленинграда-от-фашистской-блокады-участников-прорыва-блокады-ленинграда-и-жителей-блокадного-ленинграда"/>В ДК «Гармония» в торжественной обстановке состоялось награждение памятным знаком «В честь 70-летия полного освобождения Ленинграда от фашистской блокады» участников прорыва блокады Ленинграда и жителей блокадного Ленинграда<text:bookmark-end text:name="в-дк-гармония-в-торжественной-обстановке-состоялось-награждение-памятным-знаком-в-честь-70-летия-полного-освобождения-ленинграда-от-фашистской-блокады-участников-прорыва-блокады-ленинграда-и-жителей-блокадного-ленинграда"/></text:h>
      <text:p text:style-name="First_20_paragraph">30.01.2015</text:p>
      <text:p text:style-name="Text_20_body">  29.01.2015 года в ДК «Гармония» в торжественной обстановке состоялось награждение памятным знаком «В честь 70-летия полного освобождения Ленинграда от фашистской блокады» участников прорыва блокады Ленинграда и жителей блокадного Ленинграда, которых на территории района Чертаново Южное проживает 42 человека. Жителям данной категории после концертной программы и вручения наград, были вручены памятные подарки. </text:p>
      <text:p text:style-name="Text_20_body">   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548454.html" office:name=""><text:span text:style-name="Definition">http://chertanovo-juzhnoe.mos.ru/towards-the-70th-anniversary-of-the.-victory-in-the-great-patriotic-war-of-1941-1945/detail/154845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7T12:08:26Z</meta:creation-date>
    <dc:date>2024-01-27T12:08:26Z</dc:date>
  </office:meta>
</office:document-meta>
</file>