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по-диспансеризации-животных"/>Акция по диспансеризации животных<text:bookmark-end text:name="акция-по-диспансеризации-животных"/></text:h>
      <text:p text:style-name="First_20_paragraph">29.04.2021</text:p>
      <text:p text:style-name="Text_20_body">С 1  по 31 Мая 2021 года - проводится акция  по диспансеризации животных. По всем возникающим вопросам просьба обращаться на Станцию по борьбе с болезнями животных( ЮАО: 1-й Нагатинский проФд, дом 5, корпус 1, телефон/факс 8-499-725-71-15, 8-926-415-80-14 (ведущий ветеринарный врач по лечебной работе СББЖ ЮАО Смирнова Анна Николаевна), </text:p>
      <text:p text:style-name="Text_20_body">с 8-00 до 17-00 с понедельника по четверг, с 8-00 до 15-45 в пятницу.</text:p>
      <text:p text:style-name="Text_20_body"><text:line-break/></text:p>
      <text:p text:style-name="Text_20_body">Адрес страницы: <text:a xlink:type="simple" xlink:href="http://chertanovo-juzhnoe.mos.ru/the-state-veterinary-service/detail/9915554.html" office:name=""><text:span text:style-name="Definition">http://chertanovo-juzhnoe.mos.ru/the-state-veterinary-service/detail/99155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56:33Z</meta:creation-date>
    <dc:date>2023-08-22T09:56:33Z</dc:date>
  </office:meta>
</office:document-meta>
</file>