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итет-ветеринарии-г.москвы-информирует"/>Комитет ветеринарии г.Москвы информирует<text:bookmark-end text:name="комитет-ветеринарии-г.москвы-информирует"/></text:h>
      <text:p text:style-name="First_20_paragraph">18.01.2021</text:p>
      <text:p text:style-name="Text_20_body">!</text:p>
      <text:p text:style-name="Text_20_body"><text:line-break/></text:p>
      <text:p text:style-name="Text_20_body">Адрес страницы: <text:a xlink:type="simple" xlink:href="http://chertanovo-juzhnoe.mos.ru/the-state-veterinary-service/detail/9646325.html" office:name=""><text:span text:style-name="Definition">http://chertanovo-juzhnoe.mos.ru/the-state-veterinary-service/detail/964632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2:05Z</meta:creation-date>
    <dc:date>2025-04-09T23:42:05Z</dc:date>
  </office:meta>
</office:document-meta>
</file>