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1-год"/>План-график проведения вакцинации домашних животных против бешенства на прививочных пунктах Южного административного округа города Москвы на 2021 год<text:bookmark-end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1-год"/></text:h>
      <text:p text:style-name="First_20_paragraph">11.12.2020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 table:number-columns-spanned="5">
            <text:p text:style-name="Table_20_Contents">Станция по борьбе с болезнями животных Южного административного округа города Москвы (пн-чт с 8.00-17.00, пт с 8.00-16.45, тел. 8-499-725-71-15), ответственное лицо - Смирнова Анна Николаевна</text:p>
          </table:table-cell>
        </table:table-row>
        <table:table-row>
          <table:table-cell table:style-name="TableRowCell" office:value-type="string">
            <text:p text:style-name="Table_20_Contents">№ п/п</text:p>
          </table:table-cell>
          <table:table-cell table:style-name="TableRowCell" office:value-type="string">
            <text:p text:style-name="Table_20_Contents">Район</text:p>
          </table:table-cell>
          <table:table-cell table:style-name="TableRowCell" office:value-type="string">
            <text:p text:style-name="Table_20_Contents">Адрес проведения вакцинации</text:p>
          </table:table-cell>
          <table:table-cell table:style-name="TableRowCell" office:value-type="string">
            <text:p text:style-name="Table_20_Contents">Дата проведения вакцинации</text:p>
          </table:table-cell>
          <table:table-cell table:style-name="TableRowCell" office:value-type="string">
            <text:p text:style-name="Table_20_Contents">Часы проведения вакцинации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Красногвардейская участковая ветеринарная лечебница (ул. Каспийская, д.40), контактные телефоны: 8-495-321-43-64 (07:00-22:00), 8-495-321-72-00 (пн-чт с 8.00-17.00, пт с 8.00-16.45) ответственныелииа: Тахомкина Марина Олеговна, Хлопотенко Олеся Андреевна, Беляков Игорь Викторович</text:p>
          </table:table-cell>
        </table:table-row>
        <table:table-row>
          <table:table-cell table:style-name="TableRowCell" office:value-type="string" table:number-rows-spanned="11">
            <text:p text:style-name="Table_20_Contents">1</text:p>
          </table:table-cell>
          <table:table-cell table:style-name="TableRowCell" office:value-type="string" table:number-rows-spanned="11">
            <text:p text:style-name="Table_20_Contents">Бирюлево Восточное</text:p>
          </table:table-cell>
          <table:table-cell table:style-name="TableRowCell" office:value-type="string" table:number-rows-spanned="5">
            <text:p text:style-name="Table_20_Contents">ул. Элеваторная, д. 10 (Объединенная диспетчерская служба)</text:p>
          </table:table-cell>
          <table:table-cell table:style-name="TableRowCell" office:value-type="string">
            <text:p text:style-name="Table_20_Contents">22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6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7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4.06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        <text:p text:style-name="Table_20_Contents">02.10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6">
            <text:p text:style-name="Table_20_Contents">ул. Липецкая, д. 17, 1 подъезд, (Дирекция по эксплуатации зданий)</text:p>
          </table:table-cell>
          <table:table-cell table:style-name="TableRowCell" office:value-type="string">
            <text:p text:style-name="Table_20_Contents">22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6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7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23.08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        <text:p text:style-name="Table_20_Contents">02.10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9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9">
            <text:p text:style-name="Table_20_Contents">2</text:p>
          </table:table-cell>
          <table:table-cell table:style-name="TableRowCell" office:value-type="string" table:number-rows-spanned="9">
            <text:p text:style-name="Table_20_Contents">Братеево</text:p>
          </table:table-cell>
          <table:table-cell table:style-name="TableRowCell" office:value-type="string" table:number-rows-spanned="6">
            <text:p text:style-name="Table_20_Contents">ул. Ключевая, д.4, корп.2 (Объединенная диспетчерская служба)</text:p>
          </table:table-cell>
          <table:table-cell table:style-name="TableRowCell" office:value-type="string">
            <text:p text:style-name="Table_20_Contents">12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3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6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7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5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6.12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 table:number-rows-spanned="3">
            <text:p text:style-name="Table_20_Contents">ул. Паромная, д.9, корп.2 (Объединенная диспетчерская служба)</text:p>
          </table:table-cell>
          <table:table-cell table:style-name="TableRowCell" office:value-type="string">
            <text:p text:style-name="Table_20_Contents">12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3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6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14">
    </table:table-cell>
          <table:table-cell table:style-name="TableRowCell" office:value-type="string" table:number-rows-spanned="14">
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17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5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6.12.2021</text:p>
          </table:table-cell>
          <table:table-cell table:style-name="TableRowCell" office:value-type="string">
            <text:p text:style-name="Table_20_Contents">15:00-17:00</text:p>
          </table:table-cell>
        </table:table-row>
        <table:table-row>
          <table:table-cell table:style-name="TableRowCell" office:value-type="string" table:number-rows-spanned="6">
            <text:p text:style-name="Table_20_Contents">ул. Алма-Атинская, д.9, корп.2 (Объединенная диспетчерская служба)</text:p>
          </table:table-cell>
          <table:table-cell table:style-name="TableRowCell" office:value-type="string">
            <text:p text:style-name="Table_20_Contents">12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3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6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7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5.07.2021</text:p>
          </table:table-cell>
          <table:table-cell table:style-name="TableRowCell" office:value-type="string">
            <text:p text:style-name="Table_20_Contents">15:00-17:00</text:p>
          </table:table-cell>
        </table:table-row>
        <table:table-row>
          <table:table-cell table:style-name="TableRowCell" office:value-type="string">
            <text:p text:style-name="Table_20_Contents">12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5">
            <text:p text:style-name="Table_20_Contents">ул. Борисовские пруды, д. 14, корп.1 (Объединенная диспетчерская служба)</text:p>
          </table:table-cell>
          <table:table-cell table:style-name="TableRowCell" office:value-type="string">
            <text:p text:style-name="Table_20_Contents">19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0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4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2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3.1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11">
            <text:p text:style-name="Table_20_Contents">3</text:p>
          </table:table-cell>
          <table:table-cell table:style-name="TableRowCell" office:value-type="string" table:number-rows-spanned="11">
            <text:p text:style-name="Table_20_Contents">Зябликово</text:p>
          </table:table-cell>
          <table:table-cell table:style-name="TableRowCell" office:value-type="string" table:number-rows-spanned="6">
            <text:p text:style-name="Table_20_Contents">Ореховый пр., д.35, корп.2 (Объединенная диспетчерская служба)</text:p>
          </table:table-cell>
          <table:table-cell table:style-name="TableRowCell" office:value-type="string">
            <text:p text:style-name="Table_20_Contents">25.01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        <text:p text:style-name="Table_20_Contents">19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0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7.07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0.09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1.09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5">
            <text:p text:style-name="Table_20_Contents">ул.Мусы Джалиля, д.5, корп.5 (Объединенная диспетчерская служба)</text:p>
          </table:table-cell>
          <table:table-cell table:style-name="TableRowCell" office:value-type="string">
            <text:p text:style-name="Table_20_Contents">29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30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5.03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        <text:p text:style-name="Table_20_Contents">12.05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6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9">
            <text:p text:style-name="Table_20_Contents">4</text:p>
          </table:table-cell>
          <table:table-cell table:style-name="TableRowCell" office:value-type="string" table:number-rows-spanned="9">
            <text:p text:style-name="Table_20_Contents">Москворечье- Сабурово</text:p>
          </table:table-cell>
          <table:table-cell table:style-name="TableRowCell" office:value-type="string" table:number-rows-spanned="5">
            <text:p text:style-name="Table_20_Contents">Пролетарский пр-т, д. 1 (Объединенная диспетчерская служба)</text:p>
          </table:table-cell>
          <table:table-cell table:style-name="TableRowCell" office:value-type="string">
            <text:p text:style-name="Table_20_Contents">20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1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2.06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0.09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        <text:p text:style-name="Table_20_Contents">01.10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4">
            <text:p text:style-name="Table_20_Contents">ул. Кантемировская, д. 18, корп.4 (Объединенная диспетчерская служба)</text:p>
          </table:table-cell>
          <table:table-cell table:style-name="TableRowCell" office:value-type="string">
            <text:p text:style-name="Table_20_Contents">20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1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3.06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6.09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1.10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 table:number-rows-spanned="2">
            <text:p text:style-name="Table_20_Contents">Нагатино- Садовники</text:p>
          </table:table-cell>
          <table:table-cell table:style-name="TableRowCell" office:value-type="string" table:number-rows-spanned="2">
            <text:p text:style-name="Table_20_Contents">ул. Академика Миллионщикова, д.21 (Объединенная диспетчерская</text:p>
          </table:table-cell>
          <table:table-cell table:style-name="TableRowCell" office:value-type="string">
            <text:p text:style-name="Table_20_Contents">05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06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лужба)</text:p>
          </table:table-cell>
          <table:table-cell table:style-name="TableRowCell" office:value-type="string">
            <text:p text:style-name="Table_20_Contents">20.05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2.07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8.10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6.1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ул. Нагатинская, д.29, корп.1 (Объединенная диспетчерская служба)</text:p>
          </table:table-cell>
          <table:table-cell table:style-name="TableRowCell" office:value-type="string">
            <text:p text:style-name="Table_20_Contents">05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6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0.05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2.07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8.10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6.1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 table:number-rows-spanned="2">
            <text:p text:style-name="Table_20_Contents">Орехово- Борисово Северное</text:p>
          </table:table-cell>
          <table:table-cell table:style-name="TableRowCell" office:value-type="string" table:number-rows-spanned="2">
            <text:p text:style-name="Table_20_Contents">ул. Генерала Белова, д.21, корп.2 (Участковый пункт полиции)</text:p>
          </table:table-cell>
          <table:table-cell table:style-name="TableRowCell" office:value-type="string">
            <text:p text:style-name="Table_20_Contents">19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20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6.06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3.1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2.11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 table:number-rows-spanned="2">
            <text:p text:style-name="Table_20_Contents">Орехово- Борисово Южнное</text:p>
          </table:table-cell>
          <table:table-cell table:style-name="TableRowCell" office:value-type="string" table:number-rows-spanned="2">
            <text:p text:style-name="Table_20_Contents">ул. Воронежская, д.34, корп.6 (Объединенная диспетчерская служба)</text:p>
          </table:table-cell>
          <table:table-cell table:style-name="TableRowCell" office:value-type="string">
            <text:p text:style-name="Table_20_Contents">26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27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9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7.05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8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0.09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1.09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Каширское ш., д. 124, корп.2 (Объединенная диспетчерская служба)</text:p>
          </table:table-cell>
          <table:table-cell table:style-name="TableRowCell" office:value-type="string">
            <text:p text:style-name="Table_20_Contents">26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7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9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8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7.1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3.12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Гурьевский пр., д.23, корп.З (Объединенная диспетчерская служба)</text:p>
          </table:table-cell>
          <table:table-cell table:style-name="TableRowCell" office:value-type="string">
            <text:p text:style-name="Table_20_Contents">15.02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6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7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09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8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7.1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19">
            <text:p text:style-name="Table_20_Contents">8</text:p>
          </table:table-cell>
          <table:table-cell table:style-name="TableRowCell" office:value-type="string" table:number-rows-spanned="19">
            <text:p text:style-name="Table_20_Contents">Царицыно</text:p>
          </table:table-cell>
          <table:table-cell table:style-name="TableRowCell" office:value-type="string" table:number-rows-spanned="4">
            <text:p text:style-name="Table_20_Contents">ул. Медиков, д.З (Дирекция по эксплуатации зданий)</text:p>
          </table:table-cell>
          <table:table-cell table:style-name="TableRowCell" office:value-type="string">
            <text:p text:style-name="Table_20_Contents">15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6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30.06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9.10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5">
            <text:p text:style-name="Table_20_Contents">ул. Бехтерева, д. 13 (Объединенная диспетчерская служба)</text:p>
          </table:table-cell>
          <table:table-cell table:style-name="TableRowCell" office:value-type="string">
            <text:p text:style-name="Table_20_Contents">15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6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8.02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>
            <text:p text:style-name="Table_20_Contents">01.07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9.10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5">
            <text:p text:style-name="Table_20_Contents">ул. Кантемировская, д.ЗЗ, корп.2 (Объединенная диспетчерская служба)</text:p>
          </table:table-cell>
          <table:table-cell table:style-name="TableRowCell" office:value-type="string">
            <text:p text:style-name="Table_20_Contents">23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2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1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3.09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1.10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 table:number-rows-spanned="5">
            <text:p text:style-name="Table_20_Contents">Кавказский б-р, д.25 (Объединенная диспетчерская служба)</text:p>
          </table:table-cell>
          <table:table-cell table:style-name="TableRowCell" office:value-type="string">
            <text:p text:style-name="Table_20_Contents">23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2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1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3.09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8.10.2021</text:p>
          </table:table-cell>
          <table:table-cell table:style-name="TableRowCell" office:value-type="string">
            <text:p text:style-name="Table_20_Contents">15.00-17.00</text:p>
          </table:table-cell>
        </table:table-row>
        <table:table-row>
          <table:table-cell table:style-name="TableRowCell" office:value-type="string" table:number-columns-spanned="5">
            <text:p text:style-name="Table_20_Contents">Советская участковая ветеринарная лечебница (Старокаширское ш., д.2, корп.З), контактные телефоны: 8-499-613-16-57 (08:00-22:00), 8-499-613-45-81 (пн-чт с 8.00-17.00, пт с 8.00-16.45) ответственные лица: Павлова Екатерина Викторовна, Кпрнррпп Юта Эдуардовна, Щавелева Анна Васильевна</text:p>
          </table:table-cell>
        </table:table-row>
        <table:table-row>
          <table:table-cell table:style-name="TableRowCell" office:value-type="string" table:number-rows-spanned="8">
            <text:p text:style-name="Table_20_Contents">9</text:p>
          </table:table-cell>
          <table:table-cell table:style-name="TableRowCell" office:value-type="string" table:number-rows-spanned="8">
            <text:p text:style-name="Table_20_Contents">Бирюлево Западное</text:p>
          </table:table-cell>
          <table:table-cell table:style-name="TableRowCell" office:value-type="string" table:number-rows-spanned="3">
            <text:p text:style-name="Table_20_Contents">ул. Медынская, д. 2/2 (Объединенная диспетчерская служба)</text:p>
          </table:table-cell>
          <table:table-cell table:style-name="TableRowCell" office:value-type="string">
            <text:p text:style-name="Table_20_Contents">12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3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28.09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4">
            <text:p text:style-name="Table_20_Contents">Востряковский пр.д.25 к.2 5 под. кв. 145</text:p>
          </table:table-cell>
          <table:table-cell table:style-name="TableRowCell" office:value-type="string">
            <text:p text:style-name="Table_20_Contents">19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0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7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29.09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ул. Медынская, д. 14</text:p>
          </table:table-cell>
          <table:table-cell table:style-name="TableRowCell" office:value-type="string">
            <text:p text:style-name="Table_20_Contents">07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(Объединенная диспетчерская служба)</text:p>
          </table:table-cell>
          <table:table-cell table:style-name="TableRowCell" office:value-type="string">
            <text:p text:style-name="Table_20_Contents">16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Чертаново Северное</text:p>
          </table:table-cell>
          <table:table-cell table:style-name="TableRowCell" office:value-type="string" table:number-rows-spanned="2">
            <text:p text:style-name="Table_20_Contents">Балаклавский пр-т, д. 1 (Объединенная диспетчерская служба)</text:p>
          </table:table-cell>
          <table:table-cell table:style-name="TableRowCell" office:value-type="string">
            <text:p text:style-name="Table_20_Contents">12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13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ул. Чертановская, д. 16/2 (Объединенная диспетчерская служба)</text:p>
          </table:table-cell>
          <table:table-cell table:style-name="TableRowCell" office:value-type="string">
            <text:p text:style-name="Table_20_Contents">09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8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ул. Сумская, д.8/2 (Объединенная диспетчерская служба)</text:p>
          </table:table-cell>
          <table:table-cell table:style-name="TableRowCell" office:value-type="string">
            <text:p text:style-name="Table_20_Contents">23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3">
            <text:p text:style-name="Table_20_Contents">ул. Северное Чертаново, корп.806 (Объединенная диспетчерская служба)</text:p>
          </table:table-cell>
          <table:table-cell table:style-name="TableRowCell" office:value-type="string">
            <text:p text:style-name="Table_20_Contents">23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6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7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3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3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 table:number-rows-spanned="2">
            <text:p text:style-name="Table_20_Contents">Чертаново Южное</text:p>
          </table:table-cell>
          <table:table-cell table:style-name="TableRowCell" office:value-type="string" table:number-rows-spanned="2">
            <text:p text:style-name="Table_20_Contents">ул. Дорожная, д.24, корп.З вход со стороны дороги</text:p>
          </table:table-cell>
          <table:table-cell table:style-name="TableRowCell" office:value-type="string">
            <text:p text:style-name="Table_20_Contents">15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16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8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3">
            <text:p text:style-name="Table_20_Contents">ул. Кировоградская, д.44, корп.2б (Объединенная диспетчерская служба)</text:p>
          </table:table-cell>
          <table:table-cell table:style-name="TableRowCell" office:value-type="string">
            <text:p text:style-name="Table_20_Contents">22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3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0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3">
            <text:p text:style-name="Table_20_Contents">ул. Чертановская, д.64, корп.2 (Объединенная диспетчерская служба)</text:p>
          </table:table-cell>
          <table:table-cell table:style-name="TableRowCell" office:value-type="string">
            <text:p text:style-name="Table_20_Contents">29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0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3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1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9.1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ул. Дорожная, д.7, корп.1 (Объединенная диспетчерская служба)</text:p>
          </table:table-cell>
          <table:table-cell table:style-name="TableRowCell" office:value-type="string">
            <text:p text:style-name="Table_20_Contents">05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6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аршавское ш., д.158, корп.1,</text:p>
          </table:table-cell>
          <table:table-cell table:style-name="TableRowCell" office:value-type="string">
            <text:p text:style-name="Table_20_Contents">12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(Объединенная диспетчерская служба)</text:p>
          </table:table-cell>
          <table:table-cell table:style-name="TableRowCell" office:value-type="string">
            <text:p text:style-name="Table_20_Contents">13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2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3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 table:number-rows-spanned="2">
            <text:p text:style-name="Table_20_Contents">Чертаново Центральное</text:p>
          </table:table-cell>
          <table:table-cell table:style-name="TableRowCell" office:value-type="string" table:number-rows-spanned="3">
            <text:p text:style-name="Table_20_Contents">ул. Кировоградская, д. 16, корп.З (Объединенная диспетчерская служба)</text:p>
          </table:table-cell>
          <table:table-cell table:style-name="TableRowCell" office:value-type="string">
            <text:p text:style-name="Table_20_Contents">19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20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6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4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6">
    </table:table-cell>
          <table:table-cell table:style-name="TableRowCell" office:value-type="string" table:number-rows-spanned="6">
    </table:table-cell>
          <table:table-cell table:style-name="TableRowCell" office:value-type="string" table:number-rows-spanned="3">
            <text:p text:style-name="Table_20_Contents">ул. Чертановская д.42 корп.З вход со стороны дома 42, корп. 2</text:p>
          </table:table-cell>
          <table:table-cell table:style-name="TableRowCell" office:value-type="string">
            <text:p text:style-name="Table_20_Contents">15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6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7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3">
            <text:p text:style-name="Table_20_Contents">ул. Чертановская 30 стр 1 вход в опорный пункт полиции</text:p>
          </table:table-cell>
          <table:table-cell table:style-name="TableRowCell" office:value-type="string">
            <text:p text:style-name="Table_20_Contents">26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7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0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15">
            <text:p text:style-name="Table_20_Contents">12</text:p>
          </table:table-cell>
          <table:table-cell table:style-name="TableRowCell" office:value-type="string" table:number-rows-spanned="15">
            <text:p text:style-name="Table_20_Contents">Даниловский</text:p>
          </table:table-cell>
          <table:table-cell table:style-name="TableRowCell" office:value-type="string" table:number-rows-spanned="3">
            <text:p text:style-name="Table_20_Contents">3-й Павелецкий пр.д.бв (Объединенная диспетчерская служба)</text:p>
          </table:table-cell>
          <table:table-cell table:style-name="TableRowCell" office:value-type="string">
            <text:p text:style-name="Table_20_Contents">15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9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0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2">
            <text:p text:style-name="Table_20_Contents">Симоновский вал д.8 к2 (Объединенная диспетчерская служба)</text:p>
          </table:table-cell>
          <table:table-cell table:style-name="TableRowCell" office:value-type="string">
            <text:p text:style-name="Table_20_Contents">22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3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4">
            <text:p text:style-name="Table_20_Contents">ул. Мытная, д.23, корп. 1 (Объединенная диспетчерская служба)</text:p>
          </table:table-cell>
          <table:table-cell table:style-name="TableRowCell" office:value-type="string">
            <text:p text:style-name="Table_20_Contents">29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30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09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0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3">
            <text:p text:style-name="Table_20_Contents">ул. Ленинская слобода, д.4 (Объединенная диспетчерская служба)</text:p>
          </table:table-cell>
          <table:table-cell table:style-name="TableRowCell" office:value-type="string">
            <text:p text:style-name="Table_20_Contents">05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6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21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3">
            <text:p text:style-name="Table_20_Contents">ул. малая Тульская, д.2/1, кв.26 (Объединенная диспетчерская служба)</text:p>
          </table:table-cell>
          <table:table-cell table:style-name="TableRowCell" office:value-type="string">
            <text:p text:style-name="Table_20_Contents">19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0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28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 table:number-rows-spanned="3">
            <text:p text:style-name="Table_20_Contents">13</text:p>
          </table:table-cell>
          <table:table-cell table:style-name="TableRowCell" office:value-type="string" table:number-rows-spanned="3">
            <text:p text:style-name="Table_20_Contents">Донской</text:p>
          </table:table-cell>
          <table:table-cell table:style-name="TableRowCell" office:value-type="string">
            <text:p text:style-name="Table_20_Contents">ул. Шаболовка, д.5() (Объединенная диспетчерская служба)</text:p>
          </table:table-cell>
          <table:table-cell table:style-name="TableRowCell" office:value-type="string">
            <text:p text:style-name="Table_20_Contents">16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2">
            <text:p text:style-name="Table_20_Contents">Севастопольский пр-д, д.З, корп.1 (Объединенная диспетчерская служба)</text:p>
          </table:table-cell>
          <table:table-cell table:style-name="TableRowCell" office:value-type="string">
            <text:p text:style-name="Table_20_Contents">19.02.2020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3.04.2020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8">
            <text:p text:style-name="Table_20_Contents">14</text:p>
          </table:table-cell>
          <table:table-cell table:style-name="TableRowCell" office:value-type="string" table:number-rows-spanned="8">
            <text:p text:style-name="Table_20_Contents">Нагатинский затон</text:p>
          </table:table-cell>
          <table:table-cell table:style-name="TableRowCell" office:value-type="string" table:number-rows-spanned="4">
            <text:p text:style-name="Table_20_Contents">Коломенская наб., д.6, корп.2 (Объединенная диспетчерская служба)</text:p>
          </table:table-cell>
          <table:table-cell table:style-name="TableRowCell" office:value-type="string">
            <text:p text:style-name="Table_20_Contents">12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13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23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24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 table:number-rows-spanned="4">
            <text:p text:style-name="Table_20_Contents">ул. Судостроительная, д.40 (ГКУ «Инженерная служба»)</text:p>
          </table:table-cell>
          <table:table-cell table:style-name="TableRowCell" office:value-type="string">
            <text:p text:style-name="Table_20_Contents">22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2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        <text:p text:style-name="Table_20_Contents">03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22.09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3">
            <text:p text:style-name="Table_20_Contents">ул. Новинки, д.21, к.2 (Объединенная диспетчерская служба)</text:p>
          </table:table-cell>
          <table:table-cell table:style-name="TableRowCell" office:value-type="string">
            <text:p text:style-name="Table_20_Contents">29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0.01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6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7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Кленовый б-р , д. 2 (Объединенная диспетчерская служба)</text:p>
          </table:table-cell>
          <table:table-cell table:style-name="TableRowCell" office:value-type="string">
            <text:p text:style-name="Table_20_Contents">19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0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4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7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Нагатинская наб., д.62/2 (Объединенная диспетчерская служба)</text:p>
          </table:table-cell>
          <table:table-cell table:style-name="TableRowCell" office:value-type="string">
            <text:p text:style-name="Table_20_Contents">16.01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9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0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Нагорный</text:p>
          </table:table-cell>
          <table:table-cell table:style-name="TableRowCell" office:value-type="string" table:number-rows-spanned="2">
            <text:p text:style-name="Table_20_Contents">Балаклавский пр-кт д. 12 кор. 2 (Объединенная диспетчерская служба)</text:p>
          </table:table-cell>
          <table:table-cell table:style-name="TableRowCell" office:value-type="string">
            <text:p text:style-name="Table_20_Contents">05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6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1.1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Симферопольский б-р д. 17 кор.1 (Объединенная диспетчерская служба)</text:p>
          </table:table-cell>
          <table:table-cell table:style-name="TableRowCell" office:value-type="string">
            <text:p text:style-name="Table_20_Contents">17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6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7.04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9.06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8.08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ул. Болотниковская д.З к.7 (Объединенная диспетчерская служба)</text:p>
          </table:table-cell>
          <table:table-cell table:style-name="TableRowCell" office:value-type="string">
            <text:p text:style-name="Table_20_Contents">26.02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7.02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2.04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ул. Криворожская д. 1/48, (выгульная площадка)</text:p>
          </table:table-cell>
          <table:table-cell table:style-name="TableRowCell" office:value-type="string">
            <text:p text:style-name="Table_20_Contents">12.03.2021</text:p>
          </table:table-cell>
          <table:table-cell table:style-name="TableRowCell" office:value-type="string">
            <text:p text:style-name="Table_20_Contents">16.00-18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3.03.2021</text:p>
          </table:table-cell>
          <table:table-cell table:style-name="TableRowCell" office:value-type="string">
            <text:p text:style-name="Table_20_Contents">10.00-12.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8.05.2021</text:p>
          </table:table-cell>
          <table:table-cell table:style-name="TableRowCell" office:value-type="string">
            <text:p text:style-name="Table_20_Contents">16.00-18.00</text:p>
          </table:table-cell>
        </table:table-row>
      </table:table>
      <text:p text:style-name="First_20_paragraph"><text:line-break/></text:p>
      <text:p text:style-name="Text_20_body"><text:a xlink:type="simple" xlink:href="https://zyablikovo.mos.ru/the-state-veterinary-service/detail/9449336.html" office:name=""><text:span text:style-name="Definition"/></text:a></text:p>
      <text:p text:style-name="Text_20_body"><text:line-break/></text:p>
      <text:p text:style-name="Text_20_body">Адрес страницы: <text:a xlink:type="simple" xlink:href="http://chertanovo-juzhnoe.mos.ru/the-state-veterinary-service/detail/9523181.html" office:name=""><text:span text:style-name="Definition">http://chertanovo-juzhnoe.mos.ru/the-state-veterinary-service/detail/95231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1:46Z</meta:creation-date>
    <dc:date>2025-04-09T23:41:46Z</dc:date>
  </office:meta>
</office:document-meta>
</file>