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возобновляют-работу-пункты-вакцинации-питомцев-против-бешенства"/>В Москве возобновляют работу пункты вакцинации питомцев против бешенства<text:bookmark-end text:name="в-москве-возобновляют-работу-пункты-вакцинации-питомцев-против-бешенства"/></text:h>
      <text:p text:style-name="First_20_paragraph">20.06.2020</text:p>
      <text:p text:style-name="Text_20_body">По просьбе москвичей дополнительные прививочные пункты будут размещены около площадок для выгула собак.</text:p>
      <text:p text:style-name="Text_20_body"><text:line-break/></text:p>
      <text:p text:style-name="Text_20_body">С 19 июня возобновляют работу прививочные пункты, где можно бесплатно вакцинировать питомца против бешенства. Кроме того, дополнительные пункты для вакцинации откроются у площадок для выгула собак – это решение было принято по итогам опроса москвичей на портале «Активный гражданин». </text:p>
      <text:p text:style-name="Text_20_body"><text:line-break/></text:p>
      <text:p text:style-name="Text_20_body">Все желающие могут привести своего питомца для проведения обязательной вакцинации против бешенства. С полным перечнем прививочных пунктов и режимом их работы можно ознакомиться на странице Комитета ветеринарии города Москвы на портале mos.ru в разделе «График прививочных пунктов».</text:p>
      <text:p text:style-name="Text_20_body"><text:line-break/></text:p>
      <text:p text:style-name="Text_20_body">Бесплатно вакцинировать питомца также можно в стационарных подразделениях государственной ветеринарной службы, расположенных во всех административных округах города. Ветеринарные учреждения работают в обычном режиме. Для записи к ветеринару владельцы домашних животных могут воспользоваться услугой «Запись к ветеринарному врачу» на портале mos.ru или аналогичным сервисом в мобильном приложении «Госуслуги Москвы».</text:p>
      <text:p text:style-name="Text_20_body"><text:line-break/></text:p>
      <text:p text:style-name="Text_20_body">Владельцам следует помнить, что к профилактической иммунизации от бешенства допускаются только клинически здоровые животные. Если питомец ослаблен, болеет вирусно-бактериальными, паразитарными заболеваниями или находится в стадии выздоровления, вакцинацию необходимо перенести. За 10 дней до вакцинации животному необходимо дать противогельминтные препараты. Питомцы, содержащиеся исключительно в домашних условиях (без выгула), также подлежат обязательной вакцинации.</text:p>
      <text:p text:style-name="Text_20_body"><text:line-break/></text:p>
      <text:p text:style-name="Text_20_body">Бешенство – особо опасная болезнь всех видов млекопитающих, характеризующаяся поражением нервной системы и приводящая к летальному исходу.</text:p>
      <text:p text:style-name="Text_20_body"><text:line-break/></text:p>
      <text:p text:style-name="Text_20_body">Источником заболевания являются больные животные, выделяющие вирус со слюной. В природе основными переносчиками болезни являются хищные животные, такие как лисы, енотовидные собаки, хорьки, ежи. Заражение домашних животных и человека происходит при укусе или попадании слюны больного животного на раны.</text:p>
      <text:p text:style-name="Text_20_body"><text:line-break/></text:p>
      <text:p text:style-name="Text_20_body">Комитет ветеринарии города Москвы напоминает владельцам животных, что единственной мерой профилактики бешенства является своевременная вакцинация домашних животных.</text:p>
      <text:p text:style-name="Text_20_body"><text:line-break/></text:p>
      <text:p text:style-name="Text_20_body">Получить неотложную ветеринарную помощь и консультацию по вопросам профилактики бешенства можно по круглосуточному телефону: 8(495)612-04-25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the-state-veterinary-service/detail/8978601.html" office:name=""><text:span text:style-name="Definition">http://chertanovo-juzhnoe.mos.ru/the-state-veterinary-service/detail/897860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5T12:53:58Z</meta:creation-date>
    <dc:date>2023-12-05T12:53:58Z</dc:date>
  </office:meta>
</office:document-meta>
</file>