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ая-ветеринарная-служба-юао-г.-москвы-временно-приостановлена-работа"/>Государственная ветеринарная служба ЮАО г. Москвы временно приостановлена работа<text:bookmark-end text:name="государственная-ветеринарная-служба-юао-г.-москвы-временно-приостановлена-работа"/></text:h>
      <text:p text:style-name="First_20_paragraph">31.03.2020</text:p>
      <text:p text:style-name="Text_20_body"><text:line-break/></text:p>
      <text:p text:style-name="Text_20_body">Адрес страницы: <text:a xlink:type="simple" xlink:href="http://chertanovo-juzhnoe.mos.ru/the-state-veterinary-service/detail/8798078.html" office:name=""><text:span text:style-name="Definition">http://chertanovo-juzhnoe.mos.ru/the-state-veterinary-service/detail/879807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41:47Z</meta:creation-date>
    <dc:date>2025-04-09T23:41:47Z</dc:date>
  </office:meta>
</office:document-meta>
</file>