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проведения-вакцинации-домашних-животных-против-бешенства-на-прививочных-пунктах-юао-г.москвы-на-2022-год."/>План-график проведения вакцинации домашних животных против бешенства на прививочных пунктах ЮАО г.Москвы на 2022 год.<text:bookmark-end text:name="план-график-проведения-вакцинации-домашних-животных-против-бешенства-на-прививочных-пунктах-юао-г.москвы-на-2022-год."/></text:h>
      <text:p text:style-name="First_20_paragraph">09.12.2021</text:p>
      <text:p text:style-name="Text_20_body"><text:line-break/></text:p>
      <text:p text:style-name="Text_20_body">Адрес страницы: <text:a xlink:type="simple" xlink:href="http://chertanovo-juzhnoe.mos.ru/the-state-veterinary-service/detail/10462086.html" office:name=""><text:span text:style-name="Definition">http://chertanovo-juzhnoe.mos.ru/the-state-veterinary-service/detail/1046208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23:33:53Z</meta:creation-date>
    <dc:date>2023-10-09T23:33:53Z</dc:date>
  </office:meta>
</office:document-meta>
</file>