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птоспироз"/>Лептоспироз<text:bookmark-end text:name="лептоспироз"/></text:h>
      <text:p text:style-name="First_20_paragraph">16.08.2021</text:p>
      <text:p text:style-name="Text_20_body"><text:span text:style-name="T1">Лептоспироз</text:span> - инфекционная болезнь с/х животных, грызунов и плотоядных, характеризующаяся в типичных случаях лихорадкой, желтухой, анемией, гемоглобинурией, абортами, очаговыми некрозами слизистых оболочек и кожи, также может протекать бессимптомно.</text:p>
      <text:p text:style-name="Text_20_body"><text:span text:style-name="T1">К лептоспирозу восприимчив человек.</text:span></text:p>
      <text:p text:style-name="Text_20_body">Возбудители лептоспироза - микроорганизмы рода Leptospira. Патогенные лептоспиры представлены 202 сероварами, которые объединены в 23 серологические группы. самые распространенные - Pomona, Tarassovi, Grippotyphosa, Sejroe, Hebdomadis, Icterohaemorrhagiae, Canicola.</text:p>
      <text:p text:style-name="Text_20_body">Основной путь передачи инфекции - водный, меньшее значение имеют контактный и пищевой (кормовой).</text:p>
      <text:p text:style-name="Text_20_body"><text:span text:style-name="T1">Диагностика.</text:span> Основанием для подозрения на неблагополучие хозяйства по лептоспирозу служат клинические признаки болезни и патологоанатомические изменения, характерные для этой инфекции, обнаружение специфических антител в крови животных. Диагноз лептоспироза во всех случаях должен быть подтвержден лабораторными исследованиями.</text:p>
      <text:p text:style-name="Text_20_body">В целях своевременного выявления лептоспироза проводят исследование сыворотки крови животных в реакции микроагглютинации (РМА):</text:p>
      <text:p text:style-name="Text_20_body">- антитела обнаружены в сыворотке крови более чем у 20% обследованных животных в титре 1:50 у невакцинированных, 1:100 и более - у вакцинированных. При выявлении меньшего числа положительных реакций проводят микроскопию мочи. При отрицательном результате микроскопии мочи повторное исследование сыворотки крови и мочи ранее исследованных животных проводят через 7-10 дней.</text:p>
      <text:p text:style-name="Text_20_body">Обнаружение лептоспир или антител при повторном исследовании у животных, не имевших их при предыдущем исследовании, или нарастание титра антител в четыре и более раз свидетельствует о неблагополучии хозяйства.</text:p>
      <text:p text:style-name="Text_20_body"><text:span text:style-name="T1">Лечение.</text:span> При лептоспирозе проводят комплексную терапию, включая этиотропную и патогенетическую. Для этиотропной терапии применяют гипериммунную сыворотку против лептоспироза. При антибиотикотерапии используют препараты группы пенициллина. Применяют также стрептомицин.</text:p>
      <text:p text:style-name="Text_20_body">Клинически здоровых животных всех видов и возрастных групп, восприимчивых к лептоспирозу, вакцинируют. Животных, подвергнутых лечению, вакцинируют через 5-7 дней после выздоровления.</text:p>
      <text:p text:style-name="Text_20_body"><text:span text:style-name="T1">Дезинфекция.</text:span> В период выявления больных животных дезинфекцию помещений, канализации следует проводить ежедневно. Дезинфекция обязательна после инъекции пролонгированного стрептомицина. Ее проводят растворами щелочей, фенола, формальдегида в установленных концентрациях.</text:p>
      <text:p text:style-name="Text_20_body">Текущую дезинфекцию проводят в неблагополучном по лептоспирозу хозяйстве после каждого случая выделения больного животного и в последующем через каждые 10 дней до снятия ограничений. Перед снятием ограничений проводят механическую очистку и заключительную дезинфекцию.</text:p>
      <text:p text:style-name="Text_20_body">Лептоспиры быстро погибают при воздействии различных дезинфицирующих веществ.      </text:p>
      <text:p text:style-name="Text_20_body"><text:line-break/></text:p>
      <text:p text:style-name="Text_20_body">Адрес страницы: <text:a xlink:type="simple" xlink:href="http://chertanovo-juzhnoe.mos.ru/the-state-veterinary-service/detail/10182473.html" office:name=""><text:span text:style-name="Definition">http://chertanovo-juzhnoe.mos.ru/the-state-veterinary-service/detail/1018247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7:39:51Z</meta:creation-date>
    <dc:date>2023-05-25T17:39:51Z</dc:date>
  </office:meta>
</office:document-meta>
</file>