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приема-кдн-и-зп"/>График приема КДН и ЗП<text:bookmark-end text:name="график-приема-кдн-и-зп"/></text:h>
      <text:p text:style-name="First_20_paragraph">09.04.2014</text:p>
      <text:p text:style-name="Text_20_body"><text:span text:style-name="T1">Ответственный секретарь комиссии по делам несовершеннолетних и защите их прав – Смирнова Мария Владимировна</text:span></text:p>
      <text:p text:style-name="Text_20_body"><text:span text:style-name="T1"> </text:span></text:p>
      <text:p text:style-name="Text_20_body"><text:span text:style-name="T1">Инспектор комиссии по делам несовершеннолетних и защите их прав – Родионова Мария Ивановна</text:span></text:p>
      <text:p text:style-name="Text_20_body"><text:span text:style-name="T1"> </text:span></text:p>
      <text:p text:style-name="Text_20_body"><text:span text:style-name="T1"> </text:span></text:p>
      <text:p text:style-name="Text_20_body">Часы приема:</text:p>
      <text:p text:style-name="Text_20_body">Понедельник с 15.00 до 17.00</text:p>
      <text:p text:style-name="Text_20_body">Четверг с 9.00 до 12.00</text:p>
      <text:p text:style-name="Text_20_body"> </text:p>
      <text:p text:style-name="Text_20_body">Адрес: г. Москва, ул. Россошанская, д. 10</text:p>
      <text:p text:style-name="Text_20_body"> </text:p>
      <text:p text:style-name="Text_20_body">E-mail:kdnizpchu@mail.ru</text:p>
      <text:p text:style-name="Text_20_body"> </text:p>
      <text:p text:style-name="Text_20_body"><text:span text:style-name="T1">телефон 495-382-72-60</text:span>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998821.html" office:name=""><text:span text:style-name="Definition">http://chertanovo-juzhnoe.mos.ru/the-commission-on-affairs-of-minors-and-protection-of-their-rights-chertanovo-yuzhnoye-district/general-information/detail/99882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00:04:17Z</meta:creation-date>
    <dc:date>2023-10-06T00:04:17Z</dc:date>
  </office:meta>
</office:document-meta>
</file>