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центры-трудоустройства-несовершеннолетних"/>ЦЕНТРЫ ТРУДОУСТРОЙСТВА НЕСОВЕРШЕННОЛЕТНИХ<text:bookmark-end text:name="центры-трудоустройства-несовершеннолетних"/></text:h>
      <text:p text:style-name="First_20_paragraph">09.04.2014</text:p>
      <text:h text:style-name="Heading_20_1" text:outline-level="1"><text:bookmark-start text:name="отдел-варшавский"/>Отдел «Варшавский»<text:bookmark-end text:name="отдел-варшавский"/></text:h>
      <text:p text:style-name="First_20_paragraph">Центра занятости населения ЮАО Департамента Федеральной государственной службы занятости населения по г. Москве</text:p>
      <text:p text:style-name="Text_20_body"><text:span text:style-name="T1">Адрес: Москва, Варшавское ш., 114</text:span></text:p>
      <text:h text:style-name="Heading_20_2" text:outline-level="2"><text:bookmark-start text:name="телефон-495-316-68-74-495-316-76-21"/>Телефон: 495-316-68-74, 495-316-76-21<text:bookmark-end text:name="телефон-495-316-68-74-495-316-76-21"/></text:h>
      <text:p text:style-name="First_20_paragraph"> </text:p>
      <text:p text:style-name="Text_20_body"><text:span text:style-name="T1">Московский центр труда и занятости молодежи «Перспектива»-</text:span> трудоустройство молодежи, ярмарки вакансий, подбор персонала, организация временных работ, профконсультирование.</text:p>
      <text:p text:style-name="Text_20_body"><text:span text:style-name="T1"> </text:span></text:p>
      <text:p text:style-name="Text_20_body"><text:span text:style-name="T1">Адрес: 123182, Москва, 1-й Пехотный пер. д. 4</text:span></text:p>
      <text:p text:style-name="Text_20_body"><text:a xlink:type="simple" xlink:href="mailto:Email:%20info@delovie.ru" office:name=""><text:span text:style-name="Definition"><text:span text:style-name="T1">Email: info@delovie.ru</text:span></text:span></text:a></text:p>
      <text:h text:style-name="Heading_20_2" text:outline-level="2"><text:bookmark-start text:name="телефоны-8-499-190-1605-8-499-190-6856-8-499-190-53-42-8-499-190-4881"/>Телефоны: 8-499-190-1605, 8-499-190-6856, 8-499-190-53-42, 8-499-190-4881<text:bookmark-end text:name="телефоны-8-499-190-1605-8-499-190-6856-8-499-190-53-42-8-499-190-4881"/></text:h>
      <text:p text:style-name="First_20_paragraph"> </text:p>
      <text:p text:style-name="Text_20_body"><text:line-break/></text:p>
      <text:p text:style-name="Text_20_body">Адрес страницы: <text:a xlink:type="simple" xlink:href="http://chertanovo-juzhnoe.mos.ru/the-commission-on-affairs-of-minors-and-protection-of-their-rights-chertanovo-yuzhnoye-district/general-information/detail/998810.html" office:name=""><text:span text:style-name="Definition">http://chertanovo-juzhnoe.mos.ru/the-commission-on-affairs-of-minors-and-protection-of-their-rights-chertanovo-yuzhnoye-district/general-information/detail/998810.html</text:span></text:a></text:p>
      <text:p text:style-name="Text_20_body"><text:a xlink:type="simple" xlink:href="http://chertanovo-juzhnoe.mos.ru" office:name=""><text:span text:style-name="Definition">Управа района Чертаново Юж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11-16T23:34:26Z</meta:creation-date>
    <dc:date>2024-11-16T23:34:26Z</dc:date>
  </office:meta>
</office:document-meta>
</file>