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он-города-москвы-от-13.04.2005-г.-12-об-организации-деятельности-комиссий-по-делам-несовершеннолетних-и-защите-их-прав"/>Закон города Москвы от 13.04.2005 г. № 12 «Об организации деятельности комиссий по делам несовершеннолетних и защите их прав»<text:bookmark-end text:name="закон-города-москвы-от-13.04.2005-г.-12-об-организации-деятельности-комиссий-по-делам-несовершеннолетних-и-защите-их-прав"/></text:h>
      <text:p text:style-name="First_20_paragraph">09.04.2014</text:p>
      <text:p text:style-name="Text_20_body">Настоящий Закон в соответствии с Конституцией Российской Федерации, Федеральным законом от 24 июня 1999 года N 120-ФЗ "Об основах системы профилактики безнадзорности и правонарушений несовершеннолетних" и иными нормативными правовыми актами Российской Федерации, Уставом города Москвы и иными правовыми актами города Москвы, общепризнанными принципами и нормами международного права устанавливает порядок образования и деятельности комиссий по делам несовершеннолетних и защите их прав, а также их полномочия.</text:p>
      <text:p text:style-name="Text_20_body"> Глава 1. ОБЩИЕ ПОЛОЖЕНИЯ</text:p>
      <text:p text:style-name="Text_20_body"> Статья 1. Основные задачи комиссий по делам несовершеннолетних и защите их прав</text:p>
      <text:p text:style-name="Text_20_body">Основными задачами комиссий по делам несовершеннолетних и защите их прав (далее - комиссии) являются:</text:p>
      <text:p text:style-name="Text_20_body"> 1) осуществление мер по защите и восстановлению прав и законных интересов несовершеннолетних;</text:p>
      <text:p text:style-name="Text_20_body"> 2) организация контроля за предоставлением несовершеннолетним условий содержания, воспитания, образования, охраны здоровья, социального обеспечения и иных социальных услуг;</text:p>
      <text:p text:style-name="Text_20_body"> 3) принятие мер к обеспечению защиты несовершеннолетних от физического, сексуального, психологического и иных форм насилия, от вовлечения несовершеннолетних в разовые антиобщественные действия - употребление наркотических средств, психотропных и (или) одурманивающих веществ, спиртных напитков, занятие бродяжничеством или попрошайничеством, а также иные действия, нарушающие права и законные интересы других лиц, не являющиеся преступлением или административным правонарушением;</text:p>
      <text:p text:style-name="Text_20_body"> 4) участие в организации работы по выявлению безнадзорных и беспризорных несовершеннолетних; родителей; опекунов, попечителей, приемных родителей (далее - законные представители), не выполняющих обязанности по содержанию, воспитанию и образованию несовершеннолетних либо отрицательно влияющих на их поведение; учет лиц данных категорий;</text:p>
      <text:p text:style-name="Text_20_body"> 5) выявление и анализ причин и условий, способствующих безнадзорности, беспризорности и правонарушениям несовершеннолетних;</text:p>
      <text:p text:style-name="Text_20_body"> 6) осуществление мер по координации вопросов, связанных с соблюдением условий воспитания, обучения, содержания несовершеннолетних, а также обращением с несовершеннолетними в учреждениях системы профилактики безнадзорности и правонарушений несовершеннолетних;</text:p>
      <text:p text:style-name="Text_20_body"> 7) рассмотрение материалов в отношении несовершеннолетних, совершивших противоправные деяния до достижения возраста, с которого наступает ответственность, а также рассмотрение дел о поведении, отклоняющемся от дозволенного правовыми нормами или нормами морали, и об антиобщественных действиях;</text:p>
      <text:p text:style-name="Text_20_body"> 8) осуществление функции административной юрисдикции в отношении несовершеннолетних, их родителей, законных представителей;</text:p>
      <text:p text:style-name="Text_20_body"> 9) иные задачи, определенные федеральными законами и иными нормативными правовыми актами, а также законами и иными нормативными правовыми актами города Москвы.</text:p>
      <text:p text:style-name="Text_20_body"> Статья 2. Принципы деятельности комиссий</text:p>
      <text:p text:style-name="Text_20_body"> Деятельность комиссий основывается на принципах:</text:p>
      <text:p text:style-name="Text_20_body"> 1) законности;</text:p>
      <text:p text:style-name="Text_20_body"> 2) гуманного обращения с несовершеннолетними;</text:p>
      <text:p text:style-name="Text_20_body"> 3) сохранения конфиденциальности информации.</text:p>
      <text:p text:style-name="Text_20_body"> Статья 3. Система комиссий</text:p>
      <text:p text:style-name="Text_20_body"> Систему комиссий составляют:</text:p>
      <text:p text:style-name="Text_20_body"> 1) Московская городская межведомственная комиссия по делам несовершеннолетних и защите их прав (далее - Городская комиссия);</text:p>
      <text:p text:style-name="Text_20_body"> 2) окружные комиссии по делам несовершеннолетних и защите их прав (далее - окружные комиссии);</text:p>
      <text:p text:style-name="Text_20_body"> 3) районные комиссии по делам несовершеннолетних и защите их прав (далее - районные комиссии).</text:p>
      <text:p text:style-name="Text_20_body"> Статья 4. Городская комиссия</text:p>
      <text:p text:style-name="Text_20_body"> 1. Городская комиссия образуется Мэром Москвы в соответствии с настоящим Законом на срок его полномочий.</text:p>
      <text:p text:style-name="Text_20_body"> 2. Численный и персональный составы Городской комиссии определяются Мэром Москвы.</text:p>
      <text:p text:style-name="Text_20_body"> 3. Председателем Городской комиссии является первый заместитель Мэра Москвы в Правительстве Москвы, определяемый Мэром Москвы.</text:p>
      <text:p text:style-name="Text_20_body">4. Городская комиссия:</text:p>
      <text:p text:style-name="Text_20_body"> 1) координирует и контролирует деятельность органов и учреждений системы профилактики безнадзорности и правонарушений несовершеннолетних;</text:p>
      <text:p text:style-name="Text_20_body"> 2) контролирует, направляет и координирует деятельность окружных и районных комиссий, оказывает им методическую помощь, обобщает и распространяет опыт их работы;</text:p>
      <text:p text:style-name="Text_20_body"> 3) принимает участие в разработке правовых актов и программ по защите прав и законных интересов несовершеннолетних, улучшению условий их жизни, воспитания, обучения, труда и отдыха, профилактике безнадзорности, беспризорности и правонарушений несовершеннолетних и в пределах своей компетенции контролирует их реализацию;</text:p>
      <text:p text:style-name="Text_20_body"> 4) рассматривает жалобы и заявления несовершеннолетних, их родителей, законных представителей и иных лиц, связанные с нарушением или ограничением прав и законных интересов несовершеннолетних;</text:p>
      <text:p text:style-name="Text_20_body">4.1) принимает решение о наделении окружных комиссий по делам несовершеннолетних и защите их прав полномочиями районных комиссий по делам несовершеннолетних и защите их прав;</text:p>
      <text:p text:style-name="Text_20_body">5) реализует иные полномочия, предусмотренные федеральным законодательством и законодательством города Москвы.</text:p>
      <text:p text:style-name="Text_20_body"> Статья 5. Окружные комиссии</text:p>
      <text:p text:style-name="Text_20_body"> 1. Окружная комиссия образуется префектом административного округа города Москвы (далее - префект административного округа) на срок его полномочий.</text:p>
      <text:p text:style-name="Text_20_body"> 2. Численный и персональный составы окружной комиссии определяются префектом административного округа по согласованию с Городской комиссией. Численный состав окружной комиссии не может быть менее трех человек.</text:p>
      <text:p text:style-name="Text_20_body"> 3. Председателем окружной комиссии является заместитель префекта административного округа, определяемый префектом административного округа.</text:p>
      <text:p text:style-name="Text_20_body"> 4. Окружная комиссия:</text:p>
      <text:p text:style-name="Text_20_body"> 1) координирует и контролирует на территории административного округа города Москвы деятельность окружных органов и учреждений системы профилактики безнадзорности и правонарушений несовершеннолетних;</text:p>
      <text:p text:style-name="Text_20_body"> 2) контролирует, направляет и координирует деятельность районных комиссий, обобщает и распространяет опыт их работы;</text:p>
      <text:p text:style-name="Text_20_body"> 3) принимает участие в разработке проектов правовых актов органов исполнительной власти города Москвы по вопросам профилактики безнадзорности, беспризорности и правонарушений несовершеннолетних;</text:p>
      <text:p text:style-name="Text_20_body"> 4) во взаимодействии с органами исполнительной власти города Москвы контролирует реализацию окружной программы профилактики безнадзорности и правонарушений несовершеннолетних;</text:p>
      <text:p text:style-name="Text_20_body"> 4.1) по решению городской комиссии осуществляет на территории административного округа города Москвы полномочия районной комиссии по делам несовершеннолетних и защите их прав;</text:p>
      <text:p text:style-name="Text_20_body"> 5) реализует иные полномочия, предусмотренные федеральным законодательством и законодательством города Москвы.</text:p>
      <text:p text:style-name="Text_20_body"> Статья 6. Районные комиссии</text:p>
      <text:p text:style-name="Text_20_body"> 1. Районная комиссия образуется руководителем управы района города Москвы (далее - руководитель управы района) по согласованию с председателем Городской комиссии на срок полномочий руководителя управы района. Порядок согласования состава районной комиссии определяется Городской комиссией.</text:p>
      <text:p text:style-name="Text_20_body"> 2. Численный состав районной комиссии не может быть менее трех и более 12 человек. Количество штатных работников районной комиссии не может быть менее двух человек.</text:p>
      <text:p text:style-name="Text_20_body"> 3. В состав районной комиссии входят председатель комиссии, заместитель председателя, ответственный секретарь, специалисты, имеющие опыт работы с несовершеннолетними, депутаты муниципального Собрания. В состав районной комиссии могут входить представители органов и учреждений системы профилактики безнадзорности и правонарушений несовершеннолетних, органов государственной власти города Москвы (далее - органы государственной власти), органов местного самоуправления внутригородских муниципальных образований в городе Москве (далее - органы местного самоуправления), а также организаций независимо от организационно-правовых форм и форм собственности.</text:p>
      <text:p text:style-name="Text_20_body"> 4. При необходимости по предложению Городской комиссии в районе может быть образовано более одной районной комиссии.</text:p>
      <text:p text:style-name="Text_20_body"> 5. Районная комиссия:</text:p>
      <text:p text:style-name="Text_20_body"> 1) осуществляет полномочия, предусмотренные федеральным законодательством и законодательством города Москвы;</text:p>
      <text:p text:style-name="Text_20_body"> 2) принимает участие в разработке проектов правовых актов по вопросам профилактики безнадзорности, беспризорности и правонарушений несовершеннолетних;</text:p>
      <text:p text:style-name="Text_20_body"> 3) организует контроль, обследования и проверки условий содержания, воспитания, обучения и применения труда несовершеннолетних в организациях независимо от организационно-правовых форм и форм собственности;</text:p>
      <text:p text:style-name="Text_20_body"> 4) обращается в суд за защитой прав и законных интересов несовершеннолетних, направляет в суд материалы на родителей, законных представителей несовершеннолетних в случае неисполнения или ненадлежащего исполнения ими своих обязанностей по содержанию, воспитанию, образованию, защите прав и интересов несовершеннолетних;</text:p>
      <text:p text:style-name="Text_20_body"> 5) рассматривает:</text:p>
      <text:p text:style-name="Text_20_body"> а) представление органа управления образовательного учреждения об оставлении несовершеннолетним образовательного учреждения при достижении им возраста 15 лет до получения общего образования; об исключении обучающегося, достигшего возраста 15 лет, из образовательного учреждения. В случае отчисления обучающегося из образовательного учреждения принимает меры по продолжению им обучения в другом образовательном учреждении или трудоустройству и дальнейшему получению им образования по иной форме обучения;</text:p>
      <text:p text:style-name="Text_20_body"> б) представление работодателя о расторжении трудового договора с несовершеннолетним работником по инициативе работодателя (за исключением случаев ликвидации организации). В случае расторжения трудового договора с несовершеннолетним работником принимает меры по его трудоустройству;</text:p>
      <text:p text:style-name="Text_20_body"> в) жалобы и заявления несовершеннолетних, их родителей, законных представителей и иных лиц, связанные с нарушением или ограничением прав и законных интересов несовершеннолетних;</text:p>
      <text:p text:style-name="Text_20_body"> 6) в отношении:</text:p>
      <text:p text:style-name="Text_20_body"> а) несовершеннолетнего, совершившего действие, за которое установлена административная ответственность;</text:p>
      <text:p text:style-name="Text_20_body"> б) несовершеннолетнего, совершившего общественно опасные деяния, предусмотренные Уголовным кодексом Российской Федерации, до достижения возраста, с которого наступает уголовная ответственность;</text:p>
      <text:p text:style-name="Text_20_body"> в) несовершеннолетнего, совершившего антиобщественные действия;</text:p>
      <text:p text:style-name="Text_20_body"> г) родителей, законных представителей несовершеннолетнего в случае неисполнения или ненадлежащего исполнения ими своих обязанностей по содержанию, воспитанию, обучению, защите прав и интересов несовершеннолетнего;</text:p>
      <text:p text:style-name="Text_20_body"> д) других категорий лиц, предусмотренных федеральным законодательством, рассматривает материалы и дела, применяет меры воздействия в порядке, установленном федеральным законодательством и законодательством города Москвы, и принимает решения:</text:p>
      <text:p text:style-name="Text_20_body"> а) о направлении несовершеннолетних, имеющих проблемы в обучении и поведении, с согласия их родителей, законных представителей, а в случае, если несовершеннолетний достиг возраста 15 лет, - с его согласия в реабилитационные учреждения различных видов и типов в порядке, установленном федеральным законодательством;</text:p>
      <text:p text:style-name="Text_20_body"> б) о проведении профилактической работы с несовершеннолетними, употребляющими спиртные напитки, наркотические средства, психотропные вещества, привлекавшимися к административной ответственности, вернувшимися из специальных учебно-воспитательных учреждений закрытого типа, освободившимися из мест лишения свободы;</text:p>
      <text:p text:style-name="Text_20_body"> 7) вносит предложения в органы опеки и попечительства о формах устройства и поддержки несовершеннолетних, нуждающихся в помощи государства;</text:p>
      <text:p text:style-name="Text_20_body"> 8) реализует иные полномочия, предусмотренные федеральным законодательством и законодательством города Москвы.</text:p>
      <text:p text:style-name="Text_20_body"> Глава 2. КОМПЕТЕНЦИЯ КОМИССИЙ</text:p>
      <text:p text:style-name="Text_20_body"> Статья 7. Права комиссий</text:p>
      <text:p text:style-name="Text_20_body"> 1. Комиссии имеют право:</text:p>
      <text:p text:style-name="Text_20_body"> 1) запрашивать и бесплатно получать от органов государственной власти, органов местного самоуправления, а также организаций независимо от организационно-правовых форм и форм собственности необходимые для своей работы сведения;</text:p>
      <text:p text:style-name="Text_20_body"> 2) приглашать должностных лиц, специалистов и граждан для получения от них информации и объяснений по рассматриваемым вопросам;</text:p>
      <text:p text:style-name="Text_20_body"> 3) привлекать для участия в работе представителей органов государственной власти, органов местного самоуправления, организаций независимо от организационно-правовых форм и форм собственности, а также других заинтересованных лиц;</text:p>
      <text:p text:style-name="Text_20_body"> 4) вносить представления в органы государственной власти, органы местного самоуправления, а также организации независимо от организационно-правовых форм и форм собственности по вопросам, затрагивающим права и законные интересы несовершеннолетних;</text:p>
      <text:p text:style-name="Text_20_body"> 5) вести прием несовершеннолетних, их родителей, законных представителей и иных лиц;</text:p>
      <text:p text:style-name="Text_20_body"> 6) ставить перед уполномоченными на то органами вопрос о привлечении к ответственности должностных лиц и граждан в случае невыполнения ими постановлений, определений комиссий и непринятия мер по выполнению представлений комиссий;</text:p>
      <text:p text:style-name="Text_20_body"> 7) ходатайствовать перед судом:</text:p>
      <text:p text:style-name="Text_20_body"> а) о неприменении наказания, применении более мягкого наказания, об условном осуждении и применении других мер, предусмотренных федеральным законодательством в отношении несовершеннолетнего, привлеченного к уголовной ответственности;</text:p>
      <text:p text:style-name="Text_20_body"> б) о досрочном выпуске несовершеннолетнего из специального учебно-воспитательного учреждения закрытого типа;</text:p>
      <text:p text:style-name="Text_20_body"> 8) ходатайствовать перед должностными лицами воспитательной колонии об изменении условий отбывания наказания несовершеннолетнего и применении к нему предусмотренных Уголовно-исполнительным кодексом Российской Федерации мер поощрения;</text:p>
      <text:p text:style-name="Text_20_body"> 9) применять установленные федеральным законодательством меры воздействия к несовершеннолетнему, совершившему противоправное действие;</text:p>
      <text:p text:style-name="Text_20_body"> 10) применять установленные федеральным законодательством меры воздействия к родителям, законным представителям несовершеннолетнего, иным лицам за нарушение его прав и законных интересов;</text:p>
      <text:p text:style-name="Text_20_body"> 11) иные права, установленные федеральным законодательством и законодательством города Москвы.</text:p>
      <text:p text:style-name="Text_20_body"> 2. Члены комиссий по поручению комиссий имеют право в установленном порядке беспрепятственно посещать учреждения системы профилактики безнадзорности и правонарушений несовершеннолетних для проверки условий содержания, воспитания и обучения несовершеннолетних.</text:p>
      <text:p text:style-name="Text_20_body"> Статья 8. Меры воздействия, применяемые комиссиями к несовершеннолетним</text:p>
      <text:p text:style-name="Text_20_body"> 1. Комиссии совместно с другими органами и учреждениями системы профилактики безнадзорности и правонарушений несовершеннолетних выявляют и берут на учет несовершеннолетних, проживающих в семьях, входящих в группу социального риска, беспризорных, а также оставивших образовательные учреждения и неработающих несовершеннолетних, принимают решение об их устройстве и контролируют выполнение принятых решений.</text:p>
      <text:p text:style-name="Text_20_body"> 2. Порядок учета и предоставления информации о выявленных и нуждающихся в устройстве несовершеннолетних устанавливается нормативными правовыми актами органов исполнительной власти города Москвы.</text:p>
      <text:p text:style-name="Text_20_body"> 3. По результатам рассмотрения материалов и дел в отношении несовершеннолетних комиссии применяют меры воздействия, предусмотренные федеральным законодательством и законодательством города Москвы.</text:p>
      <text:p text:style-name="Text_20_body"> 4. С учетом личности и поведения несовершеннолетнего, мотивов, характера и тяжести совершенного им проступка комиссии могут применять примирительные процедуры. Организация и проведение примирительных процедур осуществляются Городской комиссией в соответствии с федеральным законодательством и законодательством города Москвы.</text:p>
      <text:p text:style-name="Text_20_body"> Статья 9. Меры воздействия, применяемые комиссиями к родителям, законным представителям несовершеннолетних</text:p>
      <text:p text:style-name="Text_20_body"> 1. В случае неисполнения или ненадлежащего исполнения родителями, законными представителями своих обязанностей по содержанию, воспитанию, обучению, защите прав и интересов несовершеннолетних комиссии могут применить к ним меры воздействия, предусмотренные федеральным законодательством и законодательством города Москвы.</text:p>
      <text:p text:style-name="Text_20_body"> 2. При обнаружении в процессе рассмотрения материалов в действиях (бездействии) родителей, законных представителей несовершеннолетнего, иных лиц состава административного правонарушения, не подведомственного комиссии, или признаков преступления комиссия направляет материалы в органы прокуратуры и иные органы для решения вопроса о возбуждении дела об административном правонарушении или уголовного дела в отношении указанных лиц.</text:p>
      <text:p text:style-name="Text_20_body"> Глава 3. ПОРЯДОК РАССМОТРЕНИЯ КОМИССИЯМИ МАТЕРИАЛОВ И ДЕЛ</text:p>
      <text:p text:style-name="Text_20_body"> Статья 10. Основания рассмотрения комиссиями материалов и дел</text:p>
      <text:p text:style-name="Text_20_body"> 1. Комиссии рассматривают материалы и дела:</text:p>
      <text:p text:style-name="Text_20_body"> 1) по заявлению несовершеннолетнего, его родителей, законных представителей и иных лиц;</text:p>
      <text:p text:style-name="Text_20_body"> 2) по собственной инициативе;</text:p>
      <text:p text:style-name="Text_20_body"> 3) по представлению органов и учреждений системы профилактики безнадзорности и правонарушений несовершеннолетних;</text:p>
      <text:p text:style-name="Text_20_body"> 4) по постановлениям органов внутренних дел, прокуратуры в отношении несовершеннолетнего, совершившего общественно опасное деяние до достижения возраста, с которого наступает уголовная ответственность;</text:p>
      <text:p text:style-name="Text_20_body"> 5) переданные на рассмотрение в порядке, предусмотренном Кодексом Российской Федерации об административных правонарушениях;</text:p>
      <text:p text:style-name="Text_20_body"> 6) прекращенные уголовные дела и материалы об отказе в возбуждении уголовных дел в отношении несовершеннолетних, указанных в подпунктах 1 и 2 пункта 4 статьи 15 Федерального закона от 24 июня 1999 года N 120-ФЗ "Об основах системы профилактики безнадзорности и правонарушений несовершеннолетних", поступившие из органов внутренних дел или органов прокуратуры для рассмотрения возможности применения к указанным несовершеннолетним мер воспитательного воздействия или ходатайства перед судом об их помещении в специальные учебно-воспитательные учреждения закрытого типа в соответствии с Законом Российской Федерации от 10 июля 1992 года N 3266-1 "Об образовании".</text:p>
      <text:p text:style-name="Text_20_body"> 2. Дела, указанные в пункте 5 части 1 настоящей статьи, рассматриваются в порядке, установленном Кодексом Российской Федерации об административных правонарушениях.</text:p>
      <text:p text:style-name="Text_20_body"> Статья 11. Подготовка заседания комиссии</text:p>
      <text:p text:style-name="Text_20_body"> 1. Материалы и дела, поступившие на рассмотрение комиссии, в целях обеспечения своевременного и правильного их разрешения предварительно изучаются председателем, заместителем председателя или ответственным секретарем комиссии.</text:p>
      <text:p text:style-name="Text_20_body"> 2. Порядок подготовки к рассмотрению дела об административном правонарушении определяется Кодексом Российской Федерации об административных правонарушениях.</text:p>
      <text:p text:style-name="Text_20_body"> 3. В процессе предварительного изучения поступивших материалов определяются:</text:p>
      <text:p text:style-name="Text_20_body"> 1) подведомственность материалов, поступивших в комиссию;</text:p>
      <text:p text:style-name="Text_20_body"> 2) круг лиц, подлежащих вызову или приглашению на заседание комиссии;</text:p>
      <text:p text:style-name="Text_20_body"> 3) необходимость проведения дополнительной проверки поступивших материалов и обстоятельств, имеющих значение для правильного и своевременного их рассмотрения; истребование дополнительных материалов;</text:p>
      <text:p text:style-name="Text_20_body"> 4) целесообразность принятия иных мер, имеющих значение для своевременного рассмотрения материалов.</text:p>
      <text:p text:style-name="Text_20_body"> 4. По результатам предварительного изучения материалов и дел могут приниматься следующие решения:</text:p>
      <text:p text:style-name="Text_20_body"> 1) о назначении дела к рассмотрению с извещением заинтересованных лиц о времени и месте заседания комиссии;</text:p>
      <text:p text:style-name="Text_20_body"> 2) о возвращении полученных материалов, если они не подведомственны комиссии или требуют проведения дополнительной проверки направившим материалы органом;</text:p>
      <text:p text:style-name="Text_20_body"> 3) о проведении проверки, обследования по поступившим материалам или поручении их проведения соответствующими специалистами;</text:p>
      <text:p text:style-name="Text_20_body"> 4) о рассмотрении ходатайства несовершеннолетнего, его родителей, законных представителей по существу вопросов, подлежащих рассмотрению на заседании комиссии;</text:p>
      <text:p text:style-name="Text_20_body"> 5) об обращении в суд с заявлением в защиту прав и законных интересов несовершеннолетнего.</text:p>
      <text:p text:style-name="Text_20_body"> 5. О времени и месте заседания комиссии сообщается несовершеннолетнему, его родителям, законным представителям, прокурору и иным лицам, чье участие в заседании будет признано обязательным.</text:p>
      <text:p text:style-name="Text_20_body"> 6. Подготовленные к рассмотрению материалы в обязательном порядке предоставляются для ознакомления несовершеннолетнему, его родителям, законным представителям, защитнику, представителю общественной организации, членом которой является несовершеннолетний.</text:p>
      <text:p text:style-name="Text_20_body"> </text:p>
      <text:p text:style-name="Text_20_body"> 7. Принятые материалы, дела рассматриваются комиссией в течение 15 дней со дня их поступления.</text:p>
      <text:p text:style-name="Text_20_body"> 8. Указанный срок может быть продлен по мотивированному постановлению комиссии в случае поступления ходатайства от одного из участников рассмотрения материалов, дел и (или) необходимости дополнительного выявления обстоятельств дела, а также в случае уклонения несовершеннолетнего, его родителей, законных представителей от явки на заседание комиссии, если материалы, дело не могут быть рассмотрены без их присутствия.</text:p>
      <text:p text:style-name="Text_20_body"> Статья 12. Порядок проведения заседания комиссий</text:p>
      <text:p text:style-name="Text_20_body"> 1. Заседания Городской комиссии проводятся в порядке, установленном нормативными правовыми актами Российской Федерации и города Москвы.</text:p>
      <text:p text:style-name="Text_20_body"> 2. Порядок проведения заседаний окружных комиссий определяется регламентом, утверждаемым Городской комиссией.</text:p>
      <text:p text:style-name="Text_20_body"> 3. Заседания районной комиссии проводятся по мере необходимости, но не реже двух раз в месяц и являются правомочными при наличии не менее половины членов состава комиссии. Ведет заседание комиссии ее председатель или заместитель председателя.</text:p>
      <text:p text:style-name="Text_20_body"> 4. На заседании районной комиссии обязательно присутствие несовершеннолетнего, в отношении которого рассматриваются дела и материалы, его родителей, законных представителей, а в необходимых случаях - педагога, иных лиц по усмотрению комиссии.</text:p>
      <text:p text:style-name="Text_20_body"> 5. Несовершеннолетний, в отношении которого рассматриваются материалы, может быть удален с заседания комиссии на время рассмотрения обстоятельств, обсуждение которых может оказать на несовершеннолетнего отрицательное влияние.</text:p>
      <text:p text:style-name="Text_20_body"> 6. Защитник несовершеннолетнего, в необходимых случаях представитель общественной организации, допускаются к участию в работе районной комиссии с момента подготовки материалов к заседанию.</text:p>
      <text:p text:style-name="Text_20_body"> 7. Материалы, дела в отношении несовершеннолетнего, его родителей, законных представителей, за исключением материалов о совершении несовершеннолетним общественно опасного деяния до достижения возраста, с которого наступает уголовная ответственность, могут быть рассмотрены в их отсутствие при условии своевременного извещения о времени и месте проведения заседания комиссии и неполучении ходатайства об отложении рассмотрения.</text:p>
      <text:p text:style-name="Text_20_body"> 8. Порядок рассмотрения дел об административных правонарушениях определяется Кодексом Российской Федерации об административных правонарушениях.</text:p>
      <text:p text:style-name="Text_20_body"> Статья 13. Меры, принимаемые комиссиями к обеспечению проведения заседания</text:p>
      <text:p text:style-name="Text_20_body"> 1. Несовершеннолетний, воспитывающийся в детском учреждении, для обеспечения явки на заседание комиссии может быть отдан под надзор администрации этого учреждения до рассмотрения дела об административном правонарушении.</text:p>
      <text:p text:style-name="Text_20_body"> 2. Руководитель детского учреждения дает комиссии письменное обязательство обеспечить явку несовершеннолетнего на заседание комиссии.</text:p>
      <text:p text:style-name="Text_20_body"> 3. В случае неявки без уважительных причин на заседание комиссии несовершеннолетний, в отношении которого рассматривается дело об административном правонарушении, его родители, законные представители, иные лица по данному делу могут быть подвергнуты приводу органами внутренних дел по основаниям и в порядке, установленным федеральным законодательством.</text:p>
      <text:p text:style-name="Text_20_body"> 4. Неявка без уважительных причин на заседание комиссии свидетелей, представителей органов и учреждений, в которых воспитывается или обучается несовершеннолетний, работодателей, других лиц, чье присутствие признано обязательным, влечет за собой наложение административного взыскания в порядке, предусмотренном Кодексом Российской Федерации об административных правонарушениях.</text:p>
      <text:p text:style-name="Text_20_body"> Статья 14. Постановления, представления, определения комиссий</text:p>
      <text:p text:style-name="Text_20_body"> 1. Постановления комиссий принимаются по результатам рассмотрения конкретных материалов, дел в отношении несовершеннолетних, их родителей, законных представителей и иных лиц, а также по результатам рассмотрения представлений образовательных учреждений, обращений и ходатайств иных организаций независимо от организационно-правовых форм и форм собственности.</text:p>
      <text:p text:style-name="Text_20_body"> 2. Представления комиссий вносятся в органы государственной власти, органы местного самоуправления, организации независимо от организационно-правовых форм и форм собственности в целях устранения причин и условий безнадзорности и правонарушений несовершеннолетних, а также нарушений их прав и законных интересов.</text:p>
      <text:p text:style-name="Text_20_body"> 3. Постановления и представления комиссии принимаются простым большинством голосов членов комиссии, участвующих в заседании. В случае равенства голосов голос председателя комиссии является решающим.</text:p>
      <text:p text:style-name="Text_20_body"> 4. Постановления и представления комиссии должны быть изложены в письменной форме и мотивированы.</text:p>
      <text:p text:style-name="Text_20_body"> 5. Содержание постановления комиссии при рассмотрении дел об административных правонарушениях определяется Кодексом Российской Федерации об административных правонарушениях.</text:p>
      <text:p text:style-name="Text_20_body"> 6. В постановлении о применении мер воздействия, об устройстве несовершеннолетнего либо принятии иных мер к защите прав и законных интересов несовершеннолетнего указываются:</text:p>
      <text:p text:style-name="Text_20_body"> 1) наименование комиссии;</text:p>
      <text:p text:style-name="Text_20_body"> 2) дата рассмотрения материала, дела;</text:p>
      <text:p text:style-name="Text_20_body"> 3) сведения о лице, в отношении которого рассматривается материал, дело;</text:p>
      <text:p text:style-name="Text_20_body"> 4) обстоятельства, установленные при рассмотрении материала, дела;</text:p>
      <text:p text:style-name="Text_20_body"> 5) доказательства, на основании которых принято решение;</text:p>
      <text:p text:style-name="Text_20_body"> 6) правовой акт, предусматривающий ответственность за правонарушение либо гарантирующий права несовершеннолетнего;</text:p>
      <text:p text:style-name="Text_20_body"> 7) принятое по материалу, делу решение;</text:p>
      <text:p text:style-name="Text_20_body"> </text:p>
      <text:p text:style-name="Text_20_body"> 8) предлагаемые комиссией меры социальной помощи несовершеннолетнему и способы ее оказания.</text:p>
      <text:p text:style-name="Text_20_body"> 7. Постановления и представления комиссии подписываются председателем и ответственным секретарем комиссии и оглашаются немедленно по окончании рассмотрения дела.</text:p>
      <text:p text:style-name="Text_20_body"> 8. Копия постановления комиссии или выписка из него вручается под роспись заинтересованным лицам или направляется в соответствующие органы или учреждения в течение трех дней со дня его принятия.</text:p>
      <text:p text:style-name="Text_20_body"> 9. Постановления и представления комиссий обязательны для исполнения органами государственной власти, органами местного самоуправления, организациями независимо от организационно-правовых форм и форм собственности, а также гражданами.</text:p>
      <text:p text:style-name="Text_20_body"> 10. При получении постановления или представления комиссии органы государственной власти, органы местного самоуправления, организации независимо от организационно-правовых форм и форм собственности, а также граждане, которым оно адресовано, обязаны в десятидневный срок сообщить комиссии, направившей постановление или представление, о мерах, принятых по его исполнению.</text:p>
      <text:p text:style-name="Text_20_body"> 11. Неисполнение постановления или представления комиссии, непринятие мер по устранению нарушений прав и законных интересов несовершеннолетних, указанных в постановлении или представлении комиссии, а также оставление указанных правовых актов без рассмотрения влечет ответственность, установленную федеральным законодательством и законодательством города Москвы.</text:p>
      <text:p text:style-name="Text_20_body"> 12. Определения комиссий принимаются в случаях и порядке, предусмотренных Кодексом Российской Федерации об административных правонарушениях.</text:p>
      <text:p text:style-name="Text_20_body"> Статья 15. Особенности решений по отдельным категориям материалов</text:p>
      <text:p text:style-name="Text_20_body"> 1. При рассмотрении материалов, дел, связанных с нарушением прав и законных интересов несовершеннолетнего, комиссия обязана всесторонне изучить обстоятельства, выяснить причины и условия указанных нарушений и принять меры, обеспечивающие защиту прав и законных интересов несовершеннолетнего.</text:p>
      <text:p text:style-name="Text_20_body"> 2. Рассматривая материалы в отношении несовершеннолетнего, его родителей, законных представителей, иных лиц, комиссия заслушивает объяснения несовершеннолетнего, его родителей, законных представителей, потерпевшего, свидетелей, защитника, а в необходимых случаях - заключение прокурора, мнение представителя общественной организации и после всестороннего рассмотрения обстоятельств принимает одно из следующих решений:</text:p>
      <text:p text:style-name="Text_20_body"> 1) о применении мер воздействия, предусмотренных федеральным законодательством или законодательством города Москвы;</text:p>
      <text:p text:style-name="Text_20_body"> 2) о прекращении рассмотрения;</text:p>
      <text:p text:style-name="Text_20_body"> 3) об отложении рассмотрения и проведении дополнительной проверки;</text:p>
      <text:p text:style-name="Text_20_body"> 4) о передаче материалов в органы прокуратуры, суд, другие органы по подведомственности;</text:p>
      <text:p text:style-name="Text_20_body"> 5) о возможности применения мер воспитательного воздействия или ходатайства перед судом о помещении несовершеннолетнего в специальное учебно-воспитательное учреждение закрытого типа в соответствии с Законом Российской Федерации от 10 июля 1992 года N 3266-1 "Об образовании".</text:p>
      <text:p text:style-name="Text_20_body"> Статья 16. Протокол заседания комиссии</text:p>
      <text:p text:style-name="Text_20_body"> 1. Протокол заседания комиссии ведется на каждом заседании.</text:p>
      <text:p text:style-name="Text_20_body"> 2. Содержание протокола при рассмотрении дел об административных правонарушениях определяется Кодексом Российской Федерации об административных правонарушениях.</text:p>
      <text:p text:style-name="Text_20_body"> 3. В протоколе заседания комиссии при рассмотрении материалов указываются:</text:p>
      <text:p text:style-name="Text_20_body"> 1) дата и место заседания комиссии;</text:p>
      <text:p text:style-name="Text_20_body"> 2) наименование и состав комиссии;</text:p>
      <text:p text:style-name="Text_20_body"> 3) содержание рассматриваемого материала;</text:p>
      <text:p text:style-name="Text_20_body"> 4) фамилия, имя, отчество и другие биографические данные лиц, в отношении которых рассматриваются материалы;</text:p>
      <text:p text:style-name="Text_20_body"> 5) сведения о явке участвующих в заседании лиц, разъяснении их прав и обязанностей;</text:p>
      <text:p text:style-name="Text_20_body"> 6) объяснения участвующих в заседании лиц;</text:p>
      <text:p text:style-name="Text_20_body"> 7) содержание заявленных на заседании ходатайств и результаты их рассмотрения;</text:p>
      <text:p text:style-name="Text_20_body"> 8) сведения об оглашении принятого постановления;</text:p>
      <text:p text:style-name="Text_20_body"> 9) сведения о разъяснении сроков и порядка обжалования принятого постановления.</text:p>
      <text:p text:style-name="Text_20_body"> 4. Протокол заседания комиссии подписывается председателем и ответственным секретарем комиссии.</text:p>
      <text:p text:style-name="Text_20_body"> Статья 17. Порядок и сроки обжалования постановлений комиссий</text:p>
      <text:p text:style-name="Text_20_body"> 1. Порядок и сроки обжалования постановления комиссии по делу об административном правонарушении устанавливаются Кодексом Российской Федерации об административных правонарушениях. Иные постановления комиссии могут быть обжалованы в вышестоящую комиссию, суд и прокурору.</text:p>
      <text:p text:style-name="Text_20_body"> 2. Постановление комиссии может быть обжаловано в вышестоящую комиссию в течение 10 дней со дня его принятия. Подача жалобы в указанный срок приостанавливает исполнение постановления.</text:p>
      <text:p text:style-name="Text_20_body"> 3. Порядок и сроки обжалования постановления комиссии в суд устанавливаются гражданским процессуальным законодательством Российской Федерации.</text:p>
      <text:p text:style-name="Text_20_body"> Глава 4. ЗАКЛЮЧИТЕЛЬНЫЕ ПОЛОЖЕНИЯ</text:p>
      <text:p text:style-name="Text_20_body"> Статья 18. Вступление в силу настоящего Закона</text:p>
      <text:p text:style-name="Text_20_body"> 1. Настоящий Закон вступает в силу через 10 дней после его официального опубликования.</text:p>
      <text:p text:style-name="Text_20_body"> 2. Со дня вступления в силу настоящего Закона признать утратившими силу:</text:p>
      <text:p text:style-name="Text_20_body"> 1) Закон города Москвы от 27 апреля 2001 года N 20 "О комиссиях по делам несовершеннолетних и защите их прав";</text:p>
      <text:p text:style-name="Text_20_body"> 2) Закон города Москвы от 12 сентября 2001 года N 36 "О внесении изменений в статьи 12 и 16 Закона города Москвы от 27 апреля 2001 года N 20 "О комиссиях по делам несовершеннолетних и защите их прав";</text:p>
      <text:p text:style-name="Text_20_body"> 3) Закон города Москвы от 9 июля 2003 года N 49 "О внесении изменений и дополнений в Закон города Москвы от 27 апреля 2001 года N 20 "О комиссиях по делам несовершеннолетних и защите их прав".</text:p>
      <text:p text:style-name="Text_20_body"> </text:p>
      <text:p text:style-name="Text_20_body"> </text:p>
      <text:p text:style-name="Text_20_body">Мэр Москвы</text:p>
      <text:p text:style-name="Text_20_body"> Ю.М. Лужков</text:p>
      <text:p text:style-name="Text_20_body"> Москва, Московская городская Дума</text:p>
      <text:p text:style-name="Text_20_body"> 13 апреля 2005 года</text:p>
      <text:p text:style-name="Text_20_body"> N 12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998667.html" office:name=""><text:span text:style-name="Definition">http://chertanovo-juzhnoe.mos.ru/the-commission-on-affairs-of-minors-and-protection-of-their-rights-chertanovo-yuzhnoye-district/general-information/detail/99866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5:07:30Z</meta:creation-date>
    <dc:date>2023-06-07T05:07:30Z</dc:date>
  </office:meta>
</office:document-meta>
</file>