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тистика-за-12-месяцев."/>СТАТИСТИКА за 12 месяцев.<text:bookmark-end text:name="статистика-за-12-месяцев."/></text:h>
      <text:p text:style-name="First_20_paragraph">13.01.2020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8614458.html" office:name=""><text:span text:style-name="Definition">http://chertanovo-juzhnoe.mos.ru/the-commission-on-affairs-of-minors-and-protection-of-their-rights-chertanovo-yuzhnoye-district/general-information/detail/861445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5T16:03:26Z</meta:creation-date>
    <dc:date>2024-11-25T16:03:26Z</dc:date>
  </office:meta>
</office:document-meta>
</file>