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тистика-за-6-месяцев."/>Статистика за 6 месяцев.<text:bookmark-end text:name="статистика-за-6-месяцев."/></text:h>
      <text:p text:style-name="First_20_paragraph">01.07.2019</text:p>
      <text:p text:style-name="Text_20_body"><text:a xlink:type="simple" xlink:href="/диаграммы%206%20мес.2019.pdf" office:name=""><text:span text:style-name="Definition"><text:span text:style-name="T1">Статистика 2017г, 2018г, 2019г</text:span></text:span></text:a>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8189776.html" office:name=""><text:span text:style-name="Definition">http://chertanovo-juzhnoe.mos.ru/the-commission-on-affairs-of-minors-and-protection-of-their-rights-chertanovo-yuzhnoye-district/general-information/detail/818977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9T01:13:09Z</meta:creation-date>
    <dc:date>2024-09-29T01:13:09Z</dc:date>
  </office:meta>
</office:document-meta>
</file>