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родители"/>УВАЖАЕМЫЕ РОДИТЕЛИ!<text:bookmark-end text:name="уважаемые-родители"/></text:h>
      <text:p text:style-name="First_20_paragraph">31.05.2019</text:p>
      <text:p text:style-name="Text_20_body"><text:span text:style-name="T1">Участились случаи оставления без присмотра детей около открытого окна, в том числе при наличии москитной сетки, основными причинами произошедшего явились недосмотр родителей и иных законных представителей малолетних, а также непрочность конструкций москитных сеток на пластиковых окнах.</text:span></text:p>
      <text:p text:style-name="Text_20_body"><text:bookmark text:name="id__GoBack"/><text:span text:style-name="T1"> </text:span></text:p>
      <text:p text:style-name="Text_20_body">ГБУ ТЦСО «Чертаново» филиал Чертаново Южное ставит в известность, на основании действующего Приказа Росстандарта от 17.03.2016 № 168-ст утверждено изменение № 1 к ГОСТ 23166-99 «Блоки оконные. Общие технические условия». В соответствии с данным изменением в целях предотвращения травматизма и возможности выпадения детей из окон в детских школьных, дошкольных учреждениях, а также в жилых домах оконные блоки должны быть укомплектованы замками безопасности, обеспечивающими блокировку поворотного (распашного) открывания створки, но позволяющими функционировать откидному положению. Другим вариантом обеспечения <text:span text:style-name="T1">безопасности</text:span> окон является применение в них параллельно-выдвижного открывания створок, при котором обеспечивается выдвижение створки параллельно коробке на расстояние не более 10 мм и фиксация в этом положении при помощи механизма, установленного в ручке, либо с применением съемной ручки.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8122530.html" office:name=""><text:span text:style-name="Definition">http://chertanovo-juzhnoe.mos.ru/the-commission-on-affairs-of-minors-and-protection-of-their-rights-chertanovo-yuzhnoye-district/general-information/detail/812253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04:52Z</meta:creation-date>
    <dc:date>2025-04-10T00:04:52Z</dc:date>
  </office:meta>
</office:document-meta>
</file>