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к-уберечь-ребенка-от-падения-из-окна."/>Как уберечь ребенка от падения из окна.<text:bookmark-end text:name="как-уберечь-ребенка-от-падения-из-окна."/></text:h>
      <text:p text:style-name="First_20_paragraph">22.08.2018</text:p>
      <text:p text:style-name="Text_20_body"><text:line-break/></text:p>
      <text:p text:style-name="Text_20_body">Адрес страницы: <text:a xlink:type="simple" xlink:href="http://chertanovo-juzhnoe.mos.ru/the-commission-on-affairs-of-minors-and-protection-of-their-rights-chertanovo-yuzhnoye-district/general-information/detail/7525987.html" office:name=""><text:span text:style-name="Definition">http://chertanovo-juzhnoe.mos.ru/the-commission-on-affairs-of-minors-and-protection-of-their-rights-chertanovo-yuzhnoye-district/general-information/detail/7525987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7T07:22:14Z</meta:creation-date>
    <dc:date>2023-06-17T07:22:14Z</dc:date>
  </office:meta>
</office:document-meta>
</file>