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и-не-умеют-летать."/>Дети не умеют летать.<text:bookmark-end text:name="дети-не-умеют-летать."/></text:h>
      <text:p text:style-name="First_20_paragraph">22.08.2018</text:p>
      <text:p text:style-name="Text_20_body">   </text:p>
      <text:p text:style-name="Text_20_body">Несмотря на окончание летнего периода времени в различных районах города Москвы еженедельно фиксируются трагические происшествия, связанные с падением малолетних из окон жилых домов.</text:p>
      <text:p text:style-name="Text_20_body">Анализ несчастных случаев, проведенных ГСУ СК РФ по г.Москве показал, что в 2017 году из окон выпали 23 ребенка, 5 из которых погибли. За текущий период 2018 - 34, из которых погибло 8 детей.</text:p>
      <text:p text:style-name="Text_20_body">В подавляющим большинстве случаев жертвами таких происшествий становятся малолетние дети, оставшиеся без присмотра взрослых. Малыши, не имея в силу возраста развитого инстинкта самосохранения, забираются на подоконник, используя мебель или иные предметы, опираются на москитную сетку, которая легко отделяется от конструкции, и выпадают из окна.</text:p>
      <text:p text:style-name="Text_20_body"><text:span text:style-name="T1">Уважаемые родители! Обращаемся к вам с настоятельным требованием не оставлять детей без присмотра в комнатах с открытыми окнами даже на короткий срок, поскольку это может привести к трагическим последствиям. Во избежание трагических последствий детей необходимо научить элементарным правилам безопасности в различных ситуациях.</text:span></text:p>
      <text:p text:style-name="Text_20_body">Чтобы избежать несчастного случая, связанного с падением ребенка из окна, необходимо придерживаться <text:span text:style-name="T1">следующих правил:</text:span></text:p>
      <text:p text:style-name="Text_20_body">-  Открывая окна в квартире и проветривая помещение, убедитесь, что ребенок при этом находится под присмотром.</text:p>
      <text:p text:style-name="Text_20_body">- Во время проветривания открывайте фрамуги и форточки. Если вы все же открываете окно, то не открывайте его больше чем на 10 см, для этой цели поставьте ограничители.</text:p>
      <text:p text:style-name="Text_20_body">- Не разрешайте ребенку выходить на балкон без сопровождения взрослых.</text:p>
      <text:p text:style-name="Text_20_body">- Никогда не оставляйте спящего ребенка одного в квартире. Малыш может проснуться и полезть к открытому окну.</text:p>
      <text:p text:style-name="Text_20_body">- Отодвиньте всю мебель, включая кровати, от окон. Это поможет предотвратить случайное попадание малыша на подоконник.</text:p>
      <text:p text:style-name="Text_20_body">- Не показывайте ребенку, как открывается окно. Чем позднее он научиться открывать окно самостоятельно, тем более безопасным будет его пребывание в квартире, используйте детские замки, блокираторы, цепочки.</text:p>
      <text:p text:style-name="Text_20_body">- <text:span text:style-name="T1">Большую опасность представляют москитные сетки</text:span>: ребенок видит некое препятствие впереди, уверенно опирается на него, и в результате может выпасть вместе с сеткой, которая не рассчитана на вес даже самого крохотного годовалого малыша.</text:p>
      <text:p text:style-name="Text_20_body">- Если ребенок 5-7 лет боится оставаться в квартире один, не оставляйте его даже на короткое время. Зачастую, чувствуя страх, дети выглядывают в окно или с балкона, надеясь увидеть родителей, что может повлечь их падение с балкона.</text:p>
      <text:p text:style-name="Text_20_body">- ребенок не может находиться без присмотра в помещении, где открыто настежь окно или есть хоть малейшая вероятность, что ребенок может его самостоятельно открыть;</text:p>
      <text:p text:style-name="Text_20_body">- фурнитура окон и сами рамы должны быть исправны, чтобы предупредить их самопроизвольное или слишком легкое открывание ребенком;</text:p>
      <text:p text:style-name="Text_20_body">- если оставляете ребенка одного даже на непродолжительное время в помещении, а закрывать окно полностью не хотите, то в случае со стандартными деревянными рамами закройте окно на шпингалеты и снизу, и сверху (не пренебрегайте верхним шпингалетом, так как нижний довольно легко открыть) и откройте форточку;</text:p>
      <text:p text:style-name="Text_20_body">- в случае с металлопластиковым окном, поставьте раму в режим «фронтальное проветривание», так как из этого режима маленький ребенок самостоятельно вряд ли сможет открыть окно;</text:p>
      <text:p text:style-name="Text_20_body">- нельзя надеяться на режим «микропроветривание» на металлопластиковых окнах – из этого режима окно легко открыть, даже случайно дернув за ручку;</text:p>
      <text:p text:style-name="Text_20_body">- не пренебрегайте средствами детской защиты на окнах: металлопластиковые окна в доме, где есть ребенок, просто необходимо оборудовать специальными устройствами, блокирующими открывание окна;</text:p>
      <text:p text:style-name="Text_20_body">- воспитывайте ребенка правильно: не ставьте его на подоконник, не поощряйте самостоятельного лазания туда, строго предупреждайте даже попытки таких «игр»;</text:p>
      <text:p text:style-name="Text_20_body">- объясняйте ребенку опасность открытого окна из-за возможного падения.</text:p>
      <text:p text:style-name="Text_20_body"><text:span text:style-name="T2">ПОМНИТЕ!</text:span></text:p>
      <text:p text:style-name="Text_20_body"><text:span text:style-name="T1">Существуют различные средства обеспечения безопасности окон для детей. Стоимость некоторых из них доступна каждому.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7525948.html" office:name=""><text:span text:style-name="Definition">http://chertanovo-juzhnoe.mos.ru/the-commission-on-affairs-of-minors-and-protection-of-their-rights-chertanovo-yuzhnoye-district/general-information/detail/752594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12:42:49Z</meta:creation-date>
    <dc:date>2024-08-26T12:42:49Z</dc:date>
  </office:meta>
</office:document-meta>
</file>