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д-безопасности.незнакомый-маршрут."/>Код безопасности."Незнакомый маршрут".<text:bookmark-end text:name="код-безопасности.незнакомый-маршрут."/></text:h>
      <text:p text:style-name="First_20_paragraph">25.07.2018</text:p>
      <text:p text:style-name="Text_20_body">Раз в неделю дети, посещающие ОДПДиП ГБУ ТЦСО «Чертаново» филиал «Чертаново Южное» по программе «Московская Смена», участвуют в интерактивной игре «Код твоей безопасности». По сценарию ребята становятся стажёрами в Академии Собственной Безопасности, где проходят различные испытания, чтобы стать настоящими спец.агентами. Занятия в игровой и интересной форме обучают детей не только избегать опасных ситуаций, но и учат методикам и алгоритмам, как вести себя, если вдруг оказался в опасной ситуации. 13.07 была проведена игра «Незнакомый маршрут». Ребята узнали, какие бывают незнакомцы, кто такой знакомый незнакомец и к кому можно обратиться за помощью, если ты попал в трудную ситуацию, а так же отработали алгоритмы поведения в опасных ситуациях с незнакомыми людьми.</text:p>
      <text:p text:style-name="Text_20_body">  </text:p>
      <text:p text:style-name="Text_20_body">  </text:p>
      <text:p text:style-name="Text_20_body">  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7469723.html" office:name=""><text:span text:style-name="Definition">http://chertanovo-juzhnoe.mos.ru/the-commission-on-affairs-of-minors-and-protection-of-their-rights-chertanovo-yuzhnoye-district/general-information/detail/746972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05:02Z</meta:creation-date>
    <dc:date>2025-04-10T00:05:02Z</dc:date>
  </office:meta>
</office:document-meta>
</file>