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церт-в-честь-100-летия-кдн"/>Концерт в честь 100-летия КДН!<text:bookmark-end text:name="концерт-в-честь-100-летия-кдн"/></text:h>
      <text:p text:style-name="First_20_paragraph">15.02.2018</text:p>
      <text:p text:style-name="Text_20_body"><text:a xlink:type="simple" xlink:href="https://cloud.mail.ru/stock/YxsMjQkTxJdH1HMTxpQ2tvG8%20" office:name=""><text:span text:style-name="Definition">Концерт в честь 100 летия КДН!!! На страже детства!</text:span></text:a>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7149731.html" office:name=""><text:span text:style-name="Definition">http://chertanovo-juzhnoe.mos.ru/the-commission-on-affairs-of-minors-and-protection-of-their-rights-chertanovo-yuzhnoye-district/general-information/detail/714973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20:00:42Z</meta:creation-date>
    <dc:date>2023-05-23T20:00:42Z</dc:date>
  </office:meta>
</office:document-meta>
</file>