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закон-города-москвы-об-организации-деятельности-комиссий-по-делам-несовершеннолетних-и-защите-их-прав"/>ЗАКОН ГОРОДА МОСКВЫ ОБ ОРГАНИЗАЦИИ ДЕЯТЕЛЬНОСТИ КОМИССИЙ ПО ДЕЛАМ НЕСОВЕРШЕННОЛЕТНИХ И ЗАЩИТЕ ИХ ПРАВ<text:bookmark-end text:name="закон-города-москвы-об-организации-деятельности-комиссий-по-делам-несовершеннолетних-и-защите-их-прав"/></text:h>
      <text:p text:style-name="First_20_paragraph">18.09.2017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13 апреля 2005 года</text:p>
          </table:table-cell>
          <table:table-cell table:style-name="TableRowCell" office:value-type="string">
            <text:p text:style-name="Table_20_Contents">N 12</text:p>
          </table:table-cell>
        </table:table-row>
      </table:table>
      <text:p text:style-name="First_20_paragraph">ЗАКОН</text:p>
      <text:p text:style-name="Text_20_body">ГОРОДА МОСКВЫ</text:p>
      <text:p text:style-name="Text_20_body">ОБ ОРГАНИЗАЦИИ ДЕЯТЕЛЬНОСТИ КОМИССИЙ ПО ДЕЛАМ</text:p>
      <text:p text:style-name="Text_20_body">НЕСОВЕРШЕННОЛЕТНИХ И ЗАЩИТЕ ИХ ПРАВ</text:p>
      <text:p text:style-name="Text_20_body">Список изменяющих документов</text:p>
      <text:p text:style-name="Text_20_body">(в ред. законов г. Москвы</text:p>
      <text:p text:style-name="Text_20_body">от 28.05.2008 <text:a xlink:type="simple" xlink:href="consultantplus://offline/ref=43B8C8F10C64D4C28D5330023D51403D05A7978883E61EB5F8505D9502A0BF071DC722339E66669985K12AM" office:name=""><text:span text:style-name="Definition">N 17</text:span></text:a>, от 16.07.2008 <text:a xlink:type="simple" xlink:href="consultantplus://offline/ref=43B8C8F10C64D4C28D5330023D51403D05AF948D86E316E8F258049900A7B0580AC06B3F9F666698K827M" office:name=""><text:span text:style-name="Definition">N 35</text:span></text:a>, от 16.09.2009 <text:a xlink:type="simple" xlink:href="consultantplus://offline/ref=43B8C8F10C64D4C28D5330023D51403D05A7978880E21DB5F8505D9502A0BF071DC722339E66669987K121M" office:name=""><text:span text:style-name="Definition">N 32</text:span></text:a>,</text:p>
      <text:p text:style-name="Text_20_body">от 27.06.2012 <text:a xlink:type="simple" xlink:href="consultantplus://offline/ref=43B8C8F10C64D4C28D5330023D51403D05A7948983E01FB5F8505D9502A0BF071DC722339E66669981K128M" office:name=""><text:span text:style-name="Definition">N 30</text:span></text:a>, от 07.05.2014 <text:a xlink:type="simple" xlink:href="consultantplus://offline/ref=43B8C8F10C64D4C28D5330023D51403D05A7928B82E41FB5F8505D9502A0BF071DC722339E66669886K12EM" office:name=""><text:span text:style-name="Definition">N 27</text:span></text:a>, от 12.07.2017 <text:a xlink:type="simple" xlink:href="consultantplus://offline/ref=43B8C8F10C64D4C28D5330023D51403D05A7908682E51FB5F8505D9502A0BF071DC722339E66669886K12DM" office:name=""><text:span text:style-name="Definition">N 29</text:span></text:a>)</text:p>
      <text:p text:style-name="Text_20_body">Настоящий Закон в соответствии с <text:a xlink:type="simple" xlink:href="consultantplus://offline/ref=43B8C8F10C64D4C28D53310F2B3D156E0AAE908A8AB241EAA30D0AK92CM" office:name=""><text:span text:style-name="Definition">Конституцией</text:span></text:a> Российской Федерации, общепризнанными принципами и нормами международного права, Федеральным <text:a xlink:type="simple" xlink:href="consultantplus://offline/ref=43B8C8F10C64D4C28D53310F2B3D156E0AA7908681EC16E8F258049900A7B0580AC06B3F9F666690K820M" office:name=""><text:span text:style-name="Definition">законом</text:span></text:a> от 24 июня 1999 года N 120-ФЗ "Об основах системы профилактики безнадзорности и правонарушений несовершеннолетних" и иными нормативными правовыми актами Российской Федерации, <text:a xlink:type="simple" xlink:href="consultantplus://offline/ref=43B8C8F10C64D4C28D5330023D51403D05A7928A87ED1EB5F8505D9502A0KB2FM" office:name=""><text:span text:style-name="Definition">Уставом</text:span></text:a> города Москвы и иными правовыми актами города Москвы устанавливает порядок создания и деятельности комиссий по делам несовершеннолетних и защите их прав, а также их полномочия.</text:p>
      <text:p text:style-name="Text_20_body">(в ред. <text:a xlink:type="simple" xlink:href="consultantplus://offline/ref=43B8C8F10C64D4C28D5330023D51403D05A7908682E51FB5F8505D9502A0BF071DC722339E66669886K12DM" office:name=""><text:span text:style-name="Definition">Закона</text:span></text:a> г. Москвы от 12.07.2017 N 29)</text:p>
      <text:p text:style-name="Text_20_body">Глава 1. ОБЩИЕ ПОЛОЖЕНИЯ</text:p>
      <text:p text:style-name="Text_20_body">Статья 1. Задачи комиссий по делам несовершеннолетних и защите их прав</text:p>
      <text:p text:style-name="Text_20_body">(в ред. <text:a xlink:type="simple" xlink:href="consultantplus://offline/ref=43B8C8F10C64D4C28D5330023D51403D05A7908682E51FB5F8505D9502A0BF071DC722339E66669886K12CM" office:name=""><text:span text:style-name="Definition">Закона</text:span></text:a> г. Москвы от 12.07.2017 N 29)</text:p>
      <text:p text:style-name="Text_20_body">Задачами комиссий по делам несовершеннолетних и защите их прав (далее - комиссии) являются:</text:p>
      <text:p text:style-name="Text_20_body">1) предупреждение безнадзорности, беспризорности, правонарушений и антиобщественных действий несовершеннолетних;</text:p>
      <text:p text:style-name="Text_20_body">2) выявление и анализ причин и условий, способствующих безнадзорности, беспризорности и правонарушениям несовершеннолетних;</text:p>
      <text:p text:style-name="Text_20_body">3) осуществление мер по защите и восстановлению прав и законных интересов несовершеннолетних;</text:p>
      <text:p text:style-name="Text_20_body">4) принятие мер к обеспечению защиты несовершеннолетних от физического, сексуального, психологического и иных форм насилия;</text:p>
      <text:p text:style-name="Text_20_body">5) выявление и пресечение случаев вовлечения несовершеннолетних в совершение преступлений, других противоправных и (или) антиобщественных действий, а также случаев склонения их к суицидальным действиям;</text:p>
      <text:p text:style-name="Text_20_body">6) иные задачи, определенные федеральными законами и иными нормативными правовыми актами Российской Федерации, законами и иными нормативными правовыми актами города Москвы.</text:p>
      <text:p text:style-name="Text_20_body">Статья 2. Принципы деятельности комиссий</text:p>
      <text:p text:style-name="Text_20_body">(в ред. <text:a xlink:type="simple" xlink:href="consultantplus://offline/ref=43B8C8F10C64D4C28D5330023D51403D05A7908682E51FB5F8505D9502A0BF071DC722339E66669885K12DM" office:name=""><text:span text:style-name="Definition">Закона</text:span></text:a> г. Москвы от 12.07.2017 N 29)</text:p>
      <text:p text:style-name="Text_20_body">Деятельность комиссий основывается на принципах:</text:p>
      <text:p text:style-name="Text_20_body">1) законности;</text:p>
      <text:p text:style-name="Text_20_body">2) демократизма;</text:p>
      <text:p text:style-name="Text_20_body">3) поддержки семьи с несовершеннолетними детьми и взаимодействия с ней;</text:p>
      <text:p text:style-name="Text_20_body">4) гуманного обращения с несовершеннолетними;</text:p>
      <text:p text:style-name="Text_20_body">5) индивидуального подхода к несовершеннолетним с соблюдением конфиденциальности полученной информации;</text:p>
      <text:p text:style-name="Text_20_body">6) иных принципах, предусмотренных федеральным законодательством.</text:p>
      <text:p text:style-name="Text_20_body">Статья 3. Система комиссий</text:p>
      <text:p text:style-name="Text_20_body">Систему комиссий составляют:</text:p>
      <text:p text:style-name="Text_20_body">1) Московская городская межведомственная комиссия по делам несовершеннолетних и защите их прав (далее - Городская комиссия);</text:p>
      <text:p text:style-name="Text_20_body">2) окружные комиссии по делам несовершеннолетних и защите их прав (далее - окружные комиссии);</text:p>
      <text:p text:style-name="Text_20_body">3) районные комиссии по делам несовершеннолетних и защите их прав (далее - районные комиссии).</text:p>
      <text:p text:style-name="Text_20_body">Статья 4. Городская комиссия</text:p>
      <text:p text:style-name="Text_20_body">1. Городская комиссия создается Правительством Москвы в соответствии с настоящим Законом.</text:p>
      <text:p text:style-name="Text_20_body">(в ред. <text:a xlink:type="simple" xlink:href="consultantplus://offline/ref=43B8C8F10C64D4C28D5330023D51403D05A7908682E51FB5F8505D9502A0BF071DC722339E66669884K12AM" office:name=""><text:span text:style-name="Definition">Закона</text:span></text:a> г. Москвы от 12.07.2017 N 29)</text:p>
      <text:p text:style-name="Text_20_body">2. Численный и персональный составы Городской комиссии определяются Правительством Москвы.</text:p>
      <text:p text:style-name="Text_20_body">(в ред. <text:a xlink:type="simple" xlink:href="consultantplus://offline/ref=43B8C8F10C64D4C28D5330023D51403D05A7908682E51FB5F8505D9502A0BF071DC722339E66669884K12DM" office:name=""><text:span text:style-name="Definition">Закона</text:span></text:a> г. Москвы от 12.07.2017 N 29)</text:p>
      <text:p text:style-name="Text_20_body">3. Утратила силу. - <text:a xlink:type="simple" xlink:href="consultantplus://offline/ref=43B8C8F10C64D4C28D5330023D51403D05A7928B82E41FB5F8505D9502A0BF071DC722339E66669886K121M" office:name=""><text:span text:style-name="Definition">Закон</text:span></text:a> г. Москвы от 07.05.2014 N 27.</text:p>
      <text:p text:style-name="Text_20_body">4. Городская комиссия:</text:p>
      <text:p text:style-name="Text_20_body">1) координирует деятельность органов и учреждений системы профилактики безнадзорности и правонарушений несовершеннолетних;</text:p>
      <text:p text:style-name="Text_20_body">(в ред. <text:a xlink:type="simple" xlink:href="consultantplus://offline/ref=43B8C8F10C64D4C28D5330023D51403D05A7908682E51FB5F8505D9502A0BF071DC722339E66669884K12FM" office:name=""><text:span text:style-name="Definition">Закона</text:span></text:a> г. Москвы от 12.07.2017 N 29)</text:p>
      <text:p text:style-name="Text_20_body">2) контролирует, направляет и координирует деятельность окружных и районных комиссий, оказывает им методическую помощь, обобщает и распространяет опыт их работы;</text:p>
      <text:p text:style-name="Text_20_body">3) принимает участие в разработке правовых актов и программ по защите прав и законных интересов несовершеннолетних, улучшению условий их жизни, воспитания, обучения, труда и отдыха, профилактике безнадзорности, беспризорности и правонарушений несовершеннолетних и в пределах своей компетенции анализирует их эффективность;</text:p>
      <text:p text:style-name="Text_20_body">(в ред. <text:a xlink:type="simple" xlink:href="consultantplus://offline/ref=43B8C8F10C64D4C28D5330023D51403D05A7908682E51FB5F8505D9502A0BF071DC722339E66669884K12EM" office:name=""><text:span text:style-name="Definition">Закона</text:span></text:a> г. Москвы от 12.07.2017 N 29)</text:p>
      <text:p text:style-name="Text_20_body">4) рассматривает жалобы и заявления несовершеннолетних, их родителей, законных представителей и иных лиц, связанные с нарушением или ограничением прав и законных интересов несовершеннолетних;</text:p>
      <text:p text:style-name="Text_20_body">4.1) принимает решение о наделении окружных комиссий полномочиями районных комиссий;</text:p>
      <text:p text:style-name="Text_20_body">(п. 4.1 введен <text:a xlink:type="simple" xlink:href="consultantplus://offline/ref=43B8C8F10C64D4C28D5330023D51403D05A7948983E01FB5F8505D9502A0BF071DC722339E66669981K128M" office:name=""><text:span text:style-name="Definition">Законом</text:span></text:a> г. Москвы от 27.06.2012 N 30; в ред. <text:a xlink:type="simple" xlink:href="consultantplus://offline/ref=43B8C8F10C64D4C28D5330023D51403D05A7908682E51FB5F8505D9502A0BF071DC722339E66669884K121M" office:name=""><text:span text:style-name="Definition">Закона</text:span></text:a> г. Москвы от 12.07.2017 N 29)</text:p>
      <text:p text:style-name="Text_20_body">4.2) принимает решения о допуске или недопуске к педагогической деятельности, к предпринимательской деятельности и (или) трудовой деятельности в сфере образования, воспитания, развития несовершеннолетних, организации их отдыха и оздоровления, медицинского обеспечения, социальной защиты и социального обслуживания, в сфере детско-юношеского спорта, культуры и искусства с участием несовершеннолетних лиц, имевших судимость за совершение преступлений небольшой тяжести и преступлений средней тяжести против жизни и здоровья, свободы, чести и достоинства личности (за исключением незаконной госпитализации в медицинскую организацию, оказывающую психиатрическую помощь в стационарных условиях, и клеветы), семьи и несовершеннолетних, здоровья населения и общественной нравственности, основ конституционного строя и безопасности государства, мира и безопасности человечества, а также против общественной безопасности, лиц, уголовное преследование в отношении которых по обвинению в совершении этих преступлений прекращено по нереабилитирующим основаниям (за исключением лиц, лишенных права заниматься соответствующим видом деятельности по решению суда), с учетом вида и степени тяжести совершенного преступления, срока, прошедшего с момента его совершения, формы вины, отнесения в соответствии с законом совершенного деяния к категории менее тяжких преступлений, обстоятельств, характеризующих личность, в том числе поведения лица после совершения преступления, отношения к исполнению трудовых обязанностей, а также с учетом иных факторов, позволяющих определить, представляет ли конкретное лицо опасность для жизни, здоровья и нравственности несовершеннолетних, в порядке, установленном Правительством Российской Федерации;</text:p>
      <text:p text:style-name="Text_20_body">(п. 4.2 введен <text:a xlink:type="simple" xlink:href="consultantplus://offline/ref=43B8C8F10C64D4C28D5330023D51403D05A7908682E51FB5F8505D9502A0BF071DC722339E66669884K120M" office:name=""><text:span text:style-name="Definition">Законом</text:span></text:a> г. Москвы от 12.07.2017 N 29)</text:p>
      <text:p text:style-name="Text_20_body">4.3) ежегодно, не позднее 1 марта года, следующего за отчетным, направляет отчет о своей деятельности в Правительство Москвы;</text:p>
      <text:p text:style-name="Text_20_body">(п. 4.3 введен <text:a xlink:type="simple" xlink:href="consultantplus://offline/ref=43B8C8F10C64D4C28D5330023D51403D05A7908682E51FB5F8505D9502A0BF071DC722339E66669883K128M" office:name=""><text:span text:style-name="Definition">Законом</text:span></text:a> г. Москвы от 12.07.2017 N 29)</text:p>
      <text:p text:style-name="Text_20_body">5) реализует иные полномочия, предусмотренные нормативными правовыми актами Российской Федерации и нормативными правовыми актами города Москвы.</text:p>
      <text:p text:style-name="Text_20_body">(в ред. <text:a xlink:type="simple" xlink:href="consultantplus://offline/ref=43B8C8F10C64D4C28D5330023D51403D05A7928B82E41FB5F8505D9502A0BF071DC722339E66669886K120M" office:name=""><text:span text:style-name="Definition">Закона</text:span></text:a> г. Москвы от 07.05.2014 N 27)</text:p>
      <text:p text:style-name="Text_20_body">Статья 5. Окружные комиссии</text:p>
      <text:p text:style-name="Text_20_body">1. Окружная комиссия создается префектурой административного округа города Москвы.</text:p>
      <text:p text:style-name="Text_20_body">(часть 1 в ред. <text:a xlink:type="simple" xlink:href="consultantplus://offline/ref=43B8C8F10C64D4C28D5330023D51403D05A7908682E51FB5F8505D9502A0BF071DC722339E66669883K12AM" office:name=""><text:span text:style-name="Definition">Закона</text:span></text:a> г. Москвы от 12.07.2017 N 29)</text:p>
      <text:p text:style-name="Text_20_body">2. Численный и персональный составы окружной комиссии определяются префектурой административного округа города Москвы по согласованию с Городской комиссией. Численный состав окружной комиссии не может быть менее трех человек.</text:p>
      <text:p text:style-name="Text_20_body">(в ред. <text:a xlink:type="simple" xlink:href="consultantplus://offline/ref=43B8C8F10C64D4C28D5330023D51403D05A7908682E51FB5F8505D9502A0BF071DC722339E66669883K12CM" office:name=""><text:span text:style-name="Definition">Закона</text:span></text:a> г. Москвы от 12.07.2017 N 29)</text:p>
      <text:p text:style-name="Text_20_body">3. Председателем окружной комиссии является заместитель префекта административного округа города Москвы, определяемый префектом административного округа города Москвы.</text:p>
      <text:p text:style-name="Text_20_body">(в ред. <text:a xlink:type="simple" xlink:href="consultantplus://offline/ref=43B8C8F10C64D4C28D5330023D51403D05A7908682E51FB5F8505D9502A0BF071DC722339E66669883K12FM" office:name=""><text:span text:style-name="Definition">Закона</text:span></text:a> г. Москвы от 12.07.2017 N 29)</text:p>
      <text:p text:style-name="Text_20_body">4. Окружная комиссия:</text:p>
      <text:p text:style-name="Text_20_body">1) координирует на территории административного округа города Москвы деятельность окружных органов и учреждений системы профилактики безнадзорности и правонарушений несовершеннолетних;</text:p>
      <text:p text:style-name="Text_20_body">(в ред. <text:a xlink:type="simple" xlink:href="consultantplus://offline/ref=43B8C8F10C64D4C28D5330023D51403D05A7908682E51FB5F8505D9502A0BF071DC722339E66669883K121M" office:name=""><text:span text:style-name="Definition">Закона</text:span></text:a> г. Москвы от 12.07.2017 N 29)</text:p>
      <text:p text:style-name="Text_20_body">2) контролирует, направляет и координирует деятельность районных комиссий, обобщает и распространяет опыт их работы;</text:p>
      <text:p text:style-name="Text_20_body">3) принимает участие в разработке проектов правовых актов органов исполнительной власти города Москвы по вопросам профилактики безнадзорности, беспризорности и правонарушений несовершеннолетних;</text:p>
      <text:p text:style-name="Text_20_body">4) утратил силу. - <text:a xlink:type="simple" xlink:href="consultantplus://offline/ref=43B8C8F10C64D4C28D5330023D51403D05A7908682E51FB5F8505D9502A0BF071DC722339E66669883K120M" office:name=""><text:span text:style-name="Definition">Закон</text:span></text:a> г. Москвы от 12.07.2017 N 29;</text:p>
      <text:p text:style-name="Text_20_body">4.1) по решению Городской комиссии осуществляет на территории административного округа города Москвы полномочия районной комиссии по делам несовершеннолетних и защите их прав;</text:p>
      <text:p text:style-name="Text_20_body">(п. 4.1 введен <text:a xlink:type="simple" xlink:href="consultantplus://offline/ref=43B8C8F10C64D4C28D5330023D51403D05A7948983E01FB5F8505D9502A0BF071DC722339E66669981K12AM" office:name=""><text:span text:style-name="Definition">Законом</text:span></text:a> г. Москвы от 27.06.2012 N 30; в ред. <text:a xlink:type="simple" xlink:href="consultantplus://offline/ref=43B8C8F10C64D4C28D5330023D51403D05A7908682E51FB5F8505D9502A0BF071DC722339E66669882K129M" office:name=""><text:span text:style-name="Definition">Закона</text:span></text:a> г. Москвы от 12.07.2017 N 29)</text:p>
      <text:p text:style-name="Text_20_body">5) реализует иные полномочия, предусмотренные нормативными правовыми актами Российской Федерации и нормативными правовыми актами города Москвы.</text:p>
      <text:p text:style-name="Text_20_body">(в ред. <text:a xlink:type="simple" xlink:href="consultantplus://offline/ref=43B8C8F10C64D4C28D5330023D51403D05A7928B82E41FB5F8505D9502A0BF071DC722339E66669885K129M" office:name=""><text:span text:style-name="Definition">Закона</text:span></text:a> г. Москвы от 07.05.2014 N 27)</text:p>
      <text:p text:style-name="Text_20_body">Статья 6. Районные комиссии</text:p>
      <text:p text:style-name="Text_20_body">1. Районная комиссия создается управой района города Москвы по согласованию с председателем Городской комиссии. Порядок согласования состава районной комиссии определяется Городской комиссией.</text:p>
      <text:p text:style-name="Text_20_body">(часть 1 в ред. <text:a xlink:type="simple" xlink:href="consultantplus://offline/ref=43B8C8F10C64D4C28D5330023D51403D05A7908682E51FB5F8505D9502A0BF071DC722339E66669882K12BM" office:name=""><text:span text:style-name="Definition">Закона</text:span></text:a> г. Москвы от 12.07.2017 N 29)</text:p>
      <text:p text:style-name="Text_20_body">2. Численный состав районной комиссии не может быть менее трех человек. Количество штатных работников районной комиссии не может быть менее двух человек.</text:p>
      <text:p text:style-name="Text_20_body">(в ред. <text:a xlink:type="simple" xlink:href="consultantplus://offline/ref=43B8C8F10C64D4C28D5330023D51403D05A7908682E51FB5F8505D9502A0BF071DC722339E66669882K12DM" office:name=""><text:span text:style-name="Definition">Закона</text:span></text:a> г. Москвы от 12.07.2017 N 29)</text:p>
      <text:p text:style-name="Text_20_body">3. В состав районной комиссии входят председатель комиссии, заместитель (заместители) председателя, ответственный секретарь, специалисты, имеющие опыт работы с несовершеннолетними, депутаты представительного органа местного самоуправления. В состав районной комиссии могут входить представители органов и учреждений системы профилактики безнадзорности и правонарушений несовершеннолетних, органов государственной власти города Москвы (далее - органы государственной власти), органов местного самоуправления внутригородских муниципальных образований в городе Москве (далее - органы местного самоуправления), а также организаций независимо от организационно-правовых форм и форм собственности.</text:p>
      <text:p text:style-name="Text_20_body">(в ред. <text:a xlink:type="simple" xlink:href="consultantplus://offline/ref=43B8C8F10C64D4C28D5330023D51403D05A7908682E51FB5F8505D9502A0BF071DC722339E66669882K12CM" office:name=""><text:span text:style-name="Definition">Закона</text:span></text:a> г. Москвы от 12.07.2017 N 29)</text:p>
      <text:p text:style-name="Text_20_body">4. Утратила силу. - <text:a xlink:type="simple" xlink:href="consultantplus://offline/ref=43B8C8F10C64D4C28D5330023D51403D05A7908682E51FB5F8505D9502A0BF071DC722339E66669882K12FM" office:name=""><text:span text:style-name="Definition">Закон</text:span></text:a> г. Москвы от 12.07.2017 N 29.</text:p>
      <text:p text:style-name="Text_20_body">5. Районная комиссия:</text:p>
      <text:p text:style-name="Text_20_body">1) рассматривает ходатайства, просьбы, жалобы и другие обращения несовершеннолетних или их родителей (законных представителей), а также организаций, осуществляющих образовательную деятельность, и иных организаций независимо от организационно-правовых форм и форм собственности, относящиеся к установленной сфере деятельности комиссий;</text:p>
      <text:p text:style-name="Text_20_body">2) рассматривает информацию (материалы) о фактах совершения несовершеннолетними, не подлежащими уголовной ответственности в связи с недостижением возраста, с которого наступает уголовная ответственность, общественно опасных деяний и принимает решения о применении к таким несовершеннолетним мер воспитательного воздействия или о ходатайстве перед судом об их помещении в специальные учебно-воспитательные учреждения закрытого типа;</text:p>
      <text:p text:style-name="Text_20_body">3) рассматривает дела об административных правонарушениях, совершенных несовершеннолетними, их родителями (законными представителями) или иными лицами, отнесенных <text:a xlink:type="simple" xlink:href="consultantplus://offline/ref=43B8C8F10C64D4C28D53310F2B3D156E0AA4978C87E316E8F258049900KA27M" office:name=""><text:span text:style-name="Definition">Кодексом</text:span></text:a> Российской Федерации об административных правонарушениях и <text:a xlink:type="simple" xlink:href="consultantplus://offline/ref=43B8C8F10C64D4C28D5330023D51403D05A7908B83E61CB5F8505D9502A0KB2FM" office:name=""><text:span text:style-name="Definition">Законом</text:span></text:a> города Москвы от 21 ноября 2007 года N 45 "Кодекс города Москвы об административных правонарушениях" к компетенции районной комиссии;</text:p>
      <text:p text:style-name="Text_20_body">4) при наличии согласия родителей (законных представителей) несовершеннолетнего обучающегося дает согласие на оставление несовершеннолетним, достигшим возраста 15 лет, общеобразовательной организации до получения основного общего образования. В случае оставления несовершеннолетним общеобразовательной организации районная комиссия не позднее чем в месячный срок совместно с родителями (законными представителями) несовершеннолетнего, оставившего общеобразовательную организацию, принимает меры по продолжению освоения несовершеннолетним образовательной программы основного общего образования в иной форме обучения и с его согласия по трудоустройству;</text:p>
      <text:p text:style-name="Text_20_body">5) дает согласие на отчисление несовершеннолетнего обучающегося, достигшего возраста 15 лет и не получившего основного общего образования, из организации, осуществляющей образовательную деятельность, за неоднократное совершение дисциплинарных проступков, предусмотренных <text:a xlink:type="simple" xlink:href="consultantplus://offline/ref=43B8C8F10C64D4C28D53310F2B3D156E0AA7918E84E516E8F258049900A7B0580AC06B3F9F666099K82FM" office:name=""><text:span text:style-name="Definition">частью 4 статьи 43</text:span></text:a> Федерального закона от 29 декабря 2012 года N 273-ФЗ "Об образовании в Российской Федерации";</text:p>
      <text:p text:style-name="Text_20_body">6) принимает решения на основании заключения психолого-медико-педагогической комиссии о направлении несовершеннолетних в возрасте от 8 до 18 лет, нуждающихся в специальном педагогическом подходе, в специальные учебно-воспитательные учреждения открытого типа с согласия родителей (законных представителей), а также самих несовершеннолетних в случае достижения ими возраста 14 лет;</text:p>
      <text:p text:style-name="Text_20_body">7) принимает постановления об исключении несовершеннолетних из специальных учебно-воспитательных учреждений открытого типа;</text:p>
      <text:p text:style-name="Text_20_body">8) подготавливает совместно с соответствующими органами или организациями и представляет в суд материалы по вопросам, связанным с содержанием несовершеннолетних в специальных учебно-воспитательных учреждениях закрытого типа, а также по иным вопросам, предусмотренным федеральным законодательством;</text:p>
      <text:p text:style-name="Text_20_body">9) вносит в суд по месту нахождения специального учебно-воспитательного учреждения закрытого типа совместно с администрацией указанного учреждения представления о:</text:p>
      <text:p text:style-name="Text_20_body">а) продлении срока пребывания несовершеннолетнего в специальном учебно-воспитательном учреждении закрытого типа не позднее чем за один месяц до истечения установленного судом срока пребывания несовершеннолетнего в указанном учреждении;</text:p>
      <text:p text:style-name="Text_20_body">б) прекращении пребывания несовершеннолетнего в специальном учебно-воспитательном учреждении закрытого типа на основании заключения психолого-медико-педагогической комиссии указанного учреждения до истечения установленного судом срока в случае, если несовершеннолетний не нуждается в дальнейшем применении этой меры воздействия (не ранее шести месяцев со дня поступления несовершеннолетнего в специальное учебно-воспитательное учреждение закрытого типа) или у него выявлены заболевания, препятствующие содержанию и обучению в специальном учебно-воспитательном учреждении закрытого типа;</text:p>
      <text:p text:style-name="Text_20_body">в) переводе несовершеннолетнего в другое специальное учебно-воспитательное учреждение закрытого типа в связи с возрастом, состоянием здоровья, а также в целях создания наиболее благоприятных условий для реабилитации несовершеннолетнего;</text:p>
      <text:p text:style-name="Text_20_body">г) восстановлении срока пребывания несовершеннолетнего в специальном учебно-воспитательном учреждении закрытого типа в случае самовольного ухода несовершеннолетнего из указанного учреждения, невозвращения в указанное учреждение из отпуска, а также в других случаях уклонения несовершеннолетнего от пребывания в указанном учреждении;</text:p>
      <text:p text:style-name="Text_20_body">10) обеспечивает оказание помощи в трудовом и бытовом устройстве несовершеннолетних, освобожденных из учреждений уголовно-исполнительной системы либо вернувшихся из специальных учебно-воспитательных учреждений, а также состоящих на учете в уголовно-исполнительных инспекциях, содействует в определении форм устройства других несовершеннолетних, нуждающихся в помощи государства;</text:p>
      <text:p text:style-name="Text_20_body">11) совместно с соответствующей государственной инспекцией труда дает согласие на расторжение трудового договора с работником в возрасте до 18 лет по инициативе работодателя (за исключением случаев ликвидации организации или прекращения деятельности индивидуального предпринимателя);</text:p>
      <text:p text:style-name="Text_20_body">12) обращается в суд по вопросам возмещения вреда, причиненного здоровью несовершеннолетнего, его имуществу, и (или) морального вреда в порядке, установленном федеральным законодательством;</text:p>
      <text:p text:style-name="Text_20_body">13) применяет меры воздействия в отношении несовершеннолетних, их родителей (законных представителей) в случаях и порядке, которые предусмотрены федеральным законодательством и нормативными правовыми актами города Москвы;</text:p>
      <text:p text:style-name="Text_20_body">14) подготавливает и направляет в органы исполнительной власти города Москвы в порядке, установленном нормативными правовыми актами города Москвы, отчеты о работе по профилактике безнадзорности и правонарушений несовершеннолетних на территории соответствующего района города Москвы;</text:p>
      <text:p text:style-name="Text_20_body">15) участвует в разработке проектов правовых актов органов исполнительной власти города Москвы по вопросам защиты прав и законных интересов несовершеннолетних;</text:p>
      <text:p text:style-name="Text_20_body">16) осуществляет иные полномочия, установленные федеральным законодательством и нормативными правовыми актами города Москвы.</text:p>
      <text:p text:style-name="Text_20_body">(часть 5 в ред. <text:a xlink:type="simple" xlink:href="consultantplus://offline/ref=43B8C8F10C64D4C28D5330023D51403D05A7908682E51FB5F8505D9502A0BF071DC722339E66669882K12EM" office:name=""><text:span text:style-name="Definition">Закона</text:span></text:a> г. Москвы от 12.07.2017 N 29)</text:p>
      <text:p text:style-name="Text_20_body">Глава 2. КОМПЕТЕНЦИЯ КОМИССИЙ</text:p>
      <text:p text:style-name="Text_20_body">Статья 7. Права комиссий</text:p>
      <text:p text:style-name="Text_20_body">1. Комиссии имеют право:</text:p>
      <text:p text:style-name="Text_20_body">1) запрашивать и бесплатно получать от органов государственной власти, органов местного самоуправления, а также организаций независимо от организационно-правовых форм и форм собственности необходимые для своей работы сведения;</text:p>
      <text:p text:style-name="Text_20_body">2) приглашать должностных лиц, специалистов и граждан для получения от них информации и объяснений по рассматриваемым вопросам;</text:p>
      <text:p text:style-name="Text_20_body">3) привлекать для участия в работе представителей органов государственной власти, органов местного самоуправления, организаций независимо от организационно-правовых форм и форм собственности, а также других заинтересованных лиц;</text:p>
      <text:p text:style-name="Text_20_body">4) вносить представления в органы государственной власти, органы местного самоуправления, а также организации независимо от организационно-правовых форм и форм собственности по вопросам, затрагивающим права и законные интересы несовершеннолетних;</text:p>
      <text:p text:style-name="Text_20_body">5) вести прием несовершеннолетних, их родителей, законных представителей и иных лиц;</text:p>
      <text:p text:style-name="Text_20_body">6) ставить перед уполномоченными на то органами вопрос о привлечении к ответственности должностных лиц и граждан в случае невыполнения ими постановлений, определений комиссий и непринятия мер по выполнению представлений комиссий;</text:p>
      <text:p text:style-name="Text_20_body">7) ходатайствовать перед судом о возможности освобождения от наказания несовершеннолетнего, осужденного за совершение преступления, в случаях, предусмотренных <text:a xlink:type="simple" xlink:href="consultantplus://offline/ref=43B8C8F10C64D4C28D53310F2B3D156E0AA4978C85EC16E8F258049900A7B0580AC06B3F9F66629EK822M" office:name=""><text:span text:style-name="Definition">статьей 92</text:span></text:a> Уголовного кодекса Российской Федерации, назначения данному несовершеннолетнему условного осуждения или наказания, не связанного с лишением свободы;</text:p>
      <text:p text:style-name="Text_20_body">(п. 7 в ред. <text:a xlink:type="simple" xlink:href="consultantplus://offline/ref=43B8C8F10C64D4C28D5330023D51403D05A7908682E51FB5F8505D9502A0BF071DC722339E6666988FK129M" office:name=""><text:span text:style-name="Definition">Закона</text:span></text:a> г. Москвы от 12.07.2017 N 29)</text:p>
      <text:p text:style-name="Text_20_body">8) ходатайствовать перед должностными лицами воспитательной колонии об изменении условий отбывания наказания несовершеннолетнего и применении к нему предусмотренных Уголовно-исполнительным <text:a xlink:type="simple" xlink:href="consultantplus://offline/ref=43B8C8F10C64D4C28D53310F2B3D156E0AA7908C85E716E8F258049900KA27M" office:name=""><text:span text:style-name="Definition">кодексом</text:span></text:a> Российской Федерации мер поощрения;</text:p>
      <text:p text:style-name="Text_20_body">9) - 10) утратили силу. - <text:a xlink:type="simple" xlink:href="consultantplus://offline/ref=43B8C8F10C64D4C28D5330023D51403D05A7908682E51FB5F8505D9502A0BF071DC722339E6666988FK12BM" office:name=""><text:span text:style-name="Definition">Закон</text:span></text:a> г. Москвы от 12.07.2017 N 29;</text:p>
      <text:p text:style-name="Text_20_body">11) иные права, установленные нормативными правовыми актами Российской Федерации и нормативными правовыми актами города Москвы.</text:p>
      <text:p text:style-name="Text_20_body">(в ред. <text:a xlink:type="simple" xlink:href="consultantplus://offline/ref=43B8C8F10C64D4C28D5330023D51403D05A7928B82E41FB5F8505D9502A0BF071DC722339E66669885K121M" office:name=""><text:span text:style-name="Definition">Закона</text:span></text:a> г. Москвы от 07.05.2014 N 27)</text:p>
      <text:p text:style-name="Text_20_body">2. Члены комиссий по поручению комиссий имеют право в установленном порядке беспрепятственно посещать учреждения системы профилактики безнадзорности и правонарушений несовершеннолетних для проверки условий содержания, воспитания и обучения несовершеннолетних.</text:p>
      <text:p text:style-name="Text_20_body">Статья 8. Меры воздействия, применяемые комиссиями к несовершеннолетним</text:p>
      <text:p text:style-name="Text_20_body">1. Комиссии совместно с другими органами и учреждениями системы профилактики безнадзорности и правонарушений несовершеннолетних выявляют и берут на учет несовершеннолетних, проживающих в семьях, находящихся в социально опасном положении, беспризорных, а также оставивших общеобразовательные организации и неработающих несовершеннолетних, принимают решение об их устройстве и контролируют выполнение принятых решений.</text:p>
      <text:p text:style-name="Text_20_body">(в ред. <text:a xlink:type="simple" xlink:href="consultantplus://offline/ref=43B8C8F10C64D4C28D5330023D51403D05A7908682E51FB5F8505D9502A0BF071DC722339E6666988FK12DM" office:name=""><text:span text:style-name="Definition">Закона</text:span></text:a> г. Москвы от 12.07.2017 N 29)</text:p>
      <text:p text:style-name="Text_20_body">2. Учет и предоставление информации о выявленных и нуждающихся в устройстве несовершеннолетних осуществляются в порядке, установленном Правительством Москвы.</text:p>
      <text:p text:style-name="Text_20_body">(в ред. <text:a xlink:type="simple" xlink:href="consultantplus://offline/ref=43B8C8F10C64D4C28D5330023D51403D05A7928B82E41FB5F8505D9502A0BF071DC722339E66669885K120M" office:name=""><text:span text:style-name="Definition">Закона</text:span></text:a> г. Москвы от 07.05.2014 N 27)</text:p>
      <text:p text:style-name="Text_20_body">3. По результатам рассмотрения материалов и дел в отношении несовершеннолетних комиссии применяют меры воздействия, предусмотренные федеральным законодательством и законодательством города Москвы.</text:p>
      <text:p text:style-name="Text_20_body">4. С учетом личности и поведения несовершеннолетнего, мотивов, характера и тяжести совершенного им проступка комиссии могут применять примирительные процедуры. Организация примирительных процедур осуществляется Городской комиссией в соответствии с федеральным законодательством и законодательством города Москвы.</text:p>
      <text:p text:style-name="Text_20_body">(в ред. <text:a xlink:type="simple" xlink:href="consultantplus://offline/ref=43B8C8F10C64D4C28D5330023D51403D05A7908682E51FB5F8505D9502A0BF071DC722339E6666988FK12CM" office:name=""><text:span text:style-name="Definition">Закона</text:span></text:a> г. Москвы от 12.07.2017 N 29)</text:p>
      <text:p text:style-name="Text_20_body">Статья 9. Меры воздействия, применяемые комиссиями к родителям, законным представителям несовершеннолетних</text:p>
      <text:p text:style-name="Text_20_body">1. В случае неисполнения или ненадлежащего исполнения родителями, законными представителями своих обязанностей по содержанию, воспитанию, обучению, защите прав и интересов несовершеннолетних комиссии могут применить к ним меры воздействия, предусмотренные федеральным законодательством и законодательством города Москвы.</text:p>
      <text:p text:style-name="Text_20_body">2. При обнаружении в процессе рассмотрения материалов в действиях (бездействии) родителей, законных представителей несовершеннолетнего, иных лиц состава административного правонарушения, не подведомственного комиссии, или признаков преступления комиссия направляет материалы в органы прокуратуры и иные органы для решения вопроса о возбуждении дела об административном правонарушении или уголовного дела в отношении указанных лиц.</text:p>
      <text:p text:style-name="Text_20_body">Глава 3. ПОРЯДОК РАССМОТРЕНИЯ КОМИССИЯМИ МАТЕРИАЛОВ И ДЕЛ</text:p>
      <text:p text:style-name="Text_20_body">Статья 10. Основания рассмотрения комиссиями материалов и дел</text:p>
      <text:p text:style-name="Text_20_body">1. Комиссии рассматривают материалы и дела:</text:p>
      <text:p text:style-name="Text_20_body">1) по заявлению несовершеннолетнего, его родителей, законных представителей и иных лиц;</text:p>
      <text:p text:style-name="Text_20_body">2) по собственной инициативе;</text:p>
      <text:p text:style-name="Text_20_body">3) по представлению органов и учреждений системы профилактики безнадзорности и правонарушений несовершеннолетних;</text:p>
      <text:p text:style-name="Text_20_body">4) по постановлениям органов внутренних дел, прокуратуры, следственных органов в отношении несовершеннолетнего, совершившего общественно опасное деяние до достижения возраста, с которого наступает уголовная ответственность;</text:p>
      <text:p text:style-name="Text_20_body">(в ред. <text:a xlink:type="simple" xlink:href="consultantplus://offline/ref=43B8C8F10C64D4C28D5330023D51403D05A7908682E51FB5F8505D9502A0BF071DC722339E6666988FK12EM" office:name=""><text:span text:style-name="Definition">Закона</text:span></text:a> г. Москвы от 12.07.2017 N 29)</text:p>
      <text:p text:style-name="Text_20_body"><text:bookmark text:name="P169"/>5) переданные на рассмотрение в порядке, предусмотренном <text:a xlink:type="simple" xlink:href="consultantplus://offline/ref=43B8C8F10C64D4C28D53310F2B3D156E0AA4978C87E316E8F258049900KA27M" office:name=""><text:span text:style-name="Definition">Кодексом</text:span></text:a> Российской Федерации об административных правонарушениях;</text:p>
      <text:p text:style-name="Text_20_body">6) прекращенных уголовных дел или материалы об отказе в возбуждении уголовных дел либо заверенные в установленном порядке копии таких материалов в отношении несовершеннолетних, указанных в <text:a xlink:type="simple" xlink:href="consultantplus://offline/ref=43B8C8F10C64D4C28D53310F2B3D156E0AA7908681EC16E8F258049900A7B0580AC06B3F9F66679EK821M" office:name=""><text:span text:style-name="Definition">подпунктах 1</text:span></text:a> и <text:a xlink:type="simple" xlink:href="consultantplus://offline/ref=43B8C8F10C64D4C28D53310F2B3D156E0AA7908681EC16E8F258049900A7B0580AC06B3F9F66679EK820M" office:name=""><text:span text:style-name="Definition">2 пункта 4 статьи 15</text:span></text:a> Федерального закона "Об основах системы профилактики безнадзорности и правонарушений несовершеннолетних", поступившие из органов, принявших соответствующее процессуальное решение, или органов прокуратуры для рассмотрения вопроса о возможности применения к указанным несовершеннолетним мер воспитательного воздействия или возбуждения ходатайства перед судом об их помещении в специальные учебно-воспитательные учреждения закрытого типа.</text:p>
      <text:p text:style-name="Text_20_body">(п. 6 в ред. <text:a xlink:type="simple" xlink:href="consultantplus://offline/ref=43B8C8F10C64D4C28D5330023D51403D05A7908682E51FB5F8505D9502A0BF071DC722339E6666988FK121M" office:name=""><text:span text:style-name="Definition">Закона</text:span></text:a> г. Москвы от 12.07.2017 N 29)</text:p>
      <text:p text:style-name="Text_20_body">2. Дела, указанные в <text:a xlink:type="simple" xlink:href="file:///C:/Users/KonyshevYV/Downloads/%D0%97%D0%B0%D0%BA%D0%BE%D0%BD%20%D0%B3%D1%80%D0%BE%D0%B4%D0%B0%20%D0%9C%D0%BE%D1%81%D0%BA%D0%B2%D1%8B%20%D0%BE%D1%82%2013.04.2005%20%E2%84%96%2012%20(%D1%81%20%D0%B8%D0%B7%D0%BC%D0%B5%D0%BD%D0%B5%D0%BD%D0%B8%D1%8F%D0%BC%D0%B8%202017%20%D0%B3%D0%BE%D0%B4%D0%B0).docx#P169" office:name=""><text:span text:style-name="Definition">пункте 5 части 1</text:span></text:a> настоящей статьи, рассматриваются в порядке, установленном <text:a xlink:type="simple" xlink:href="consultantplus://offline/ref=43B8C8F10C64D4C28D53310F2B3D156E0AA4978C87E316E8F258049900A7B0580AC06B3F9F646198K827M" office:name=""><text:span text:style-name="Definition">Кодексом</text:span></text:a> Российской Федерации об административных правонарушениях.</text:p>
      <text:p text:style-name="Text_20_body">Статья 11. Подготовка заседания комиссии</text:p>
      <text:p text:style-name="Text_20_body">1. Материалы и дела, поступившие на рассмотрение комиссии, в целях обеспечения своевременного и правильного их разрешения предварительно изучаются председателем, заместителем председателя или ответственным секретарем комиссии.</text:p>
      <text:p text:style-name="Text_20_body">2. Порядок подготовки к рассмотрению дела об административном правонарушении определяется <text:a xlink:type="simple" xlink:href="consultantplus://offline/ref=43B8C8F10C64D4C28D53310F2B3D156E0AA4978C87E316E8F258049900A7B0580AC06B3F9F646198K826M" office:name=""><text:span text:style-name="Definition">Кодексом</text:span></text:a> Российской Федерации об административных правонарушениях.</text:p>
      <text:p text:style-name="Text_20_body">3. В процессе предварительного изучения поступивших материалов определяются:</text:p>
      <text:p text:style-name="Text_20_body">1) подведомственность материалов, поступивших в комиссию;</text:p>
      <text:p text:style-name="Text_20_body">2) круг лиц, подлежащих вызову или приглашению на заседание комиссии;</text:p>
      <text:p text:style-name="Text_20_body">3) необходимость проведения дополнительной проверки поступивших материалов и обстоятельств, имеющих значение для правильного и своевременного их рассмотрения; истребование дополнительных материалов;</text:p>
      <text:p text:style-name="Text_20_body">4) целесообразность принятия иных мер, имеющих значение для своевременного рассмотрения материалов.</text:p>
      <text:p text:style-name="Text_20_body">4. По результатам предварительного изучения материалов и дел могут приниматься следующие решения:</text:p>
      <text:p text:style-name="Text_20_body">1) о назначении дела к рассмотрению с извещением заинтересованных лиц о времени и месте заседания комиссии;</text:p>
      <text:p text:style-name="Text_20_body">2) о возвращении полученных материалов, если они не подведомственны комиссии или требуют проведения дополнительной проверки направившим материалы органом;</text:p>
      <text:p text:style-name="Text_20_body">3) о проведении проверки, обследования по поступившим материалам или поручении их проведения соответствующими специалистами;</text:p>
      <text:p text:style-name="Text_20_body">4) о рассмотрении ходатайства несовершеннолетнего, его родителей, законных представителей по существу вопросов, подлежащих рассмотрению на заседании комиссии;</text:p>
      <text:p text:style-name="Text_20_body">5) об обращении в суд с заявлением в защиту прав и законных интересов несовершеннолетнего.</text:p>
      <text:p text:style-name="Text_20_body">5. О времени и месте заседания комиссии сообщается несовершеннолетнему, его родителям, законным представителям, прокурору и иным лицам, чье участие в заседании будет признано обязательным.</text:p>
      <text:p text:style-name="Text_20_body">6. Подготовленные к рассмотрению материалы в обязательном порядке предоставляются для ознакомления несовершеннолетнему, его родителям, законным представителям, защитнику, представителю общественной организации, членом которой является несовершеннолетний.</text:p>
      <text:p text:style-name="Text_20_body">7. Принятые материалы, дела рассматриваются комиссией в течение 15 дней со дня их поступления.</text:p>
      <text:p text:style-name="Text_20_body">8. Указанный срок может быть продлен по мотивированному постановлению комиссии в случае поступления ходатайства от одного из участников рассмотрения материалов, дел и (или) необходимости дополнительного выявления обстоятельств дела, а также в случае уклонения несовершеннолетнего, его родителей, законных представителей от явки на заседание комиссии, если материалы, дело не могут быть рассмотрены без их присутствия.</text:p>
      <text:p text:style-name="Text_20_body">Статья 12. Порядок проведения заседания комиссий</text:p>
      <text:p text:style-name="Text_20_body">1. Заседания Городской комиссии проводятся в порядке, установленном нормативными правовыми актами Российской Федерации и нормативными правовыми актами города Москвы, и являются правомочными при наличии не менее половины членов комиссии.</text:p>
      <text:p text:style-name="Text_20_body">(в ред. законов г. Москвы от 07.05.2014 <text:a xlink:type="simple" xlink:href="consultantplus://offline/ref=43B8C8F10C64D4C28D5330023D51403D05A7928B82E41FB5F8505D9502A0BF071DC722339E66669884K129M" office:name=""><text:span text:style-name="Definition">N 27</text:span></text:a>, от 12.07.2017 <text:a xlink:type="simple" xlink:href="consultantplus://offline/ref=43B8C8F10C64D4C28D5330023D51403D05A7908682E51FB5F8505D9502A0BF071DC722339E6666988EK128M" office:name=""><text:span text:style-name="Definition">N 29</text:span></text:a>)</text:p>
      <text:p text:style-name="Text_20_body">2. Порядок проведения заседаний окружных комиссий определяется регламентом, утверждаемым Городской комиссией.</text:p>
      <text:p text:style-name="Text_20_body">3. Заседания районной комиссии проводятся по мере необходимости, но не реже двух раз в месяц и являются правомочными при наличии не менее половины членов состава комиссии. Ведет заседание комиссии ее председатель или заместитель председателя.</text:p>
      <text:p text:style-name="Text_20_body">4. Материалы, дела в отношении несовершеннолетнего рассматриваются на заседании районной комиссии в присутствии несовершеннолетнего, его родителей (законных представителей), а в необходимых случаях - педагога, иных лиц по усмотрению комиссии.</text:p>
      <text:p text:style-name="Text_20_body">(часть 4 в ред. <text:a xlink:type="simple" xlink:href="consultantplus://offline/ref=43B8C8F10C64D4C28D5330023D51403D05A7908682E51FB5F8505D9502A0BF071DC722339E6666988EK12BM" office:name=""><text:span text:style-name="Definition">Закона</text:span></text:a> г. Москвы от 12.07.2017 N 29)</text:p>
      <text:p text:style-name="Text_20_body">5. Несовершеннолетний, в отношении которого рассматриваются материалы, может быть удален с заседания комиссии на время рассмотрения обстоятельств, обсуждение которых может оказать на несовершеннолетнего отрицательное влияние.</text:p>
      <text:p text:style-name="Text_20_body">6. Защитник несовершеннолетнего, в необходимых случаях представитель общественной организации, допускаются к участию в работе районной комиссии с момента подготовки материалов к заседанию.</text:p>
      <text:p text:style-name="Text_20_body">7. Материалы, дела в отношении несовершеннолетнего, его родителей, законных представителей могут быть рассмотрены в их отсутствие при условии своевременного извещения о времени и месте проведения заседания комиссии и неполучении ходатайства об отложении рассмотрения.</text:p>
      <text:p text:style-name="Text_20_body">(в ред. <text:a xlink:type="simple" xlink:href="consultantplus://offline/ref=43B8C8F10C64D4C28D5330023D51403D05A7908682E51FB5F8505D9502A0BF071DC722339E6666988EK12DM" office:name=""><text:span text:style-name="Definition">Закона</text:span></text:a> г. Москвы от 12.07.2017 N 29)</text:p>
      <text:p text:style-name="Text_20_body">8. Порядок рассмотрения дел об административных правонарушениях определяется <text:a xlink:type="simple" xlink:href="consultantplus://offline/ref=43B8C8F10C64D4C28D53310F2B3D156E0AA4978C87E316E8F258049900A7B0580AC06B3F9F64619DK821M" office:name=""><text:span text:style-name="Definition">Кодексом</text:span></text:a> Российской Федерации об административных правонарушениях.</text:p>
      <text:p text:style-name="Text_20_body">Статья 13. Меры, принимаемые комиссиями к обеспечению проведения заседания</text:p>
      <text:p text:style-name="Text_20_body">1. Несовершеннолетний, воспитывающийся в детском учреждении, для обеспечения явки на заседание комиссии может быть отдан под надзор администрации этого учреждения до рассмотрения дела об административном правонарушении.</text:p>
      <text:p text:style-name="Text_20_body">2. Руководитель детского учреждения дает комиссии письменное обязательство обеспечить явку несовершеннолетнего на заседание комиссии.</text:p>
      <text:p text:style-name="Text_20_body">3. В случае неявки без уважительных причин на заседание комиссии несовершеннолетний, в отношении которого рассматривается дело об административном правонарушении, его родители, законные представители, иные лица по данному делу могут быть подвергнуты приводу органами внутренних дел по основаниям и в порядке, установленным федеральным законодательством.</text:p>
      <text:p text:style-name="Text_20_body">4. Утратила силу. - <text:a xlink:type="simple" xlink:href="consultantplus://offline/ref=43B8C8F10C64D4C28D5330023D51403D05A7908682E51FB5F8505D9502A0BF071DC722339E6666988EK12CM" office:name=""><text:span text:style-name="Definition">Закон</text:span></text:a> г. Москвы от 12.07.2017 N 29.</text:p>
      <text:p text:style-name="Text_20_body">Статья 14. Постановления, представления, определения комиссий</text:p>
      <text:p text:style-name="Text_20_body">1. Постановления комиссий принимаются по результатам рассмотрения конкретных материалов, дел в отношении несовершеннолетних, их родителей, законных представителей и иных лиц, а также по результатам рассмотрения представлений, обращений и ходатайств организаций, осуществляющих образовательную деятельность, и иных организаций независимо от организационно-правовых форм и форм собственности.</text:p>
      <text:p text:style-name="Text_20_body">(в ред. <text:a xlink:type="simple" xlink:href="consultantplus://offline/ref=43B8C8F10C64D4C28D5330023D51403D05A7908682E51FB5F8505D9502A0BF071DC722339E6666988EK12EM" office:name=""><text:span text:style-name="Definition">Закона</text:span></text:a> г. Москвы от 12.07.2017 N 29)</text:p>
      <text:p text:style-name="Text_20_body">2. Представления комиссий вносятся в органы государственной власти, органы местного самоуправления, организации независимо от организационно-правовых форм и форм собственности в целях устранения причин и условий безнадзорности и правонарушений несовершеннолетних, а также нарушений их прав и законных интересов.</text:p>
      <text:p text:style-name="Text_20_body">3. Постановления и представления комиссии принимаются простым большинством голосов членов комиссии, участвующих в заседании. В случае равенства голосов голос председателя комиссии является решающим.</text:p>
      <text:p text:style-name="Text_20_body">4. Постановления и представления комиссии должны быть изложены в письменной форме и мотивированы.</text:p>
      <text:p text:style-name="Text_20_body">5. Содержание постановления комиссии при рассмотрении дел об административных правонарушениях определяется <text:a xlink:type="simple" xlink:href="consultantplus://offline/ref=43B8C8F10C64D4C28D53310F2B3D156E0AA4978C87E316E8F258049900A7B0580AC06B3F9F646191K823M" office:name=""><text:span text:style-name="Definition">Кодексом</text:span></text:a> Российской Федерации об административных правонарушениях.</text:p>
      <text:p text:style-name="Text_20_body">6. В постановлении о применении мер воздействия, об устройстве несовершеннолетнего либо принятии иных мер к защите прав и законных интересов несовершеннолетнего указываются:</text:p>
      <text:p text:style-name="Text_20_body">1) наименование комиссии;</text:p>
      <text:p text:style-name="Text_20_body">2) дата рассмотрения материала, дела;</text:p>
      <text:p text:style-name="Text_20_body">3) сведения о лице, в отношении которого рассматривается материал, дело;</text:p>
      <text:p text:style-name="Text_20_body">4) обстоятельства, установленные при рассмотрении материала, дела;</text:p>
      <text:p text:style-name="Text_20_body">5) доказательства, на основании которых принято решение;</text:p>
      <text:p text:style-name="Text_20_body">6) правовой акт, предусматривающий ответственность за правонарушение либо гарантирующий права несовершеннолетнего;</text:p>
      <text:p text:style-name="Text_20_body">7) принятое по материалу, делу решение;</text:p>
      <text:p text:style-name="Text_20_body">8) предлагаемые комиссией меры социальной помощи несовершеннолетнему и способы ее оказания.</text:p>
      <text:p text:style-name="Text_20_body">7. Постановления и представления комиссии подписываются председательствующим на заседании комиссии и секретарем заседания комиссии и оглашаются немедленно по окончании рассмотрения дела.</text:p>
      <text:p text:style-name="Text_20_body">(в ред. <text:a xlink:type="simple" xlink:href="consultantplus://offline/ref=43B8C8F10C64D4C28D5330023D51403D05A7908682E51FB5F8505D9502A0BF071DC722339E6666988EK121M" office:name=""><text:span text:style-name="Definition">Закона</text:span></text:a> г. Москвы от 12.07.2017 N 29)</text:p>
      <text:p text:style-name="Text_20_body">8. Копия постановления комиссии или выписка из него вручается под роспись заинтересованным лицам или направляется в соответствующие органы или учреждения в течение трех дней со дня его принятия.</text:p>
      <text:p text:style-name="Text_20_body">9. Постановления и представления комиссий обязательны для исполнения органами и учреждениями системы профилактики безнадзорности и правонарушений несовершеннолетних.</text:p>
      <text:p text:style-name="Text_20_body">(часть 9 в ред. <text:a xlink:type="simple" xlink:href="consultantplus://offline/ref=43B8C8F10C64D4C28D5330023D51403D05A7908682E51FB5F8505D9502A0BF071DC722339E6666988EK120M" office:name=""><text:span text:style-name="Definition">Закона</text:span></text:a> г. Москвы от 12.07.2017 N 29)</text:p>
      <text:p text:style-name="Text_20_body">10. При получении постановления или представления комиссии органы и учреждения системы профилактики безнадзорности и правонарушений несовершеннолетних, которым оно адресовано, обязаны в срок, установленный комиссией, сообщить комиссии, направившей постановление или представление, о мерах, принятых по его исполнению.</text:p>
      <text:p text:style-name="Text_20_body">(часть 10 в ред. <text:a xlink:type="simple" xlink:href="consultantplus://offline/ref=43B8C8F10C64D4C28D5330023D51403D05A7908682E51FB5F8505D9502A0BF071DC722339E66669B87K128M" office:name=""><text:span text:style-name="Definition">Закона</text:span></text:a> г. Москвы от 12.07.2017 N 29)</text:p>
      <text:p text:style-name="Text_20_body">11. Неисполнение постановления или представления комиссии, непринятие мер по устранению нарушений прав и законных интересов несовершеннолетних, указанных в постановлении или представлении комиссии, а также оставление указанных правовых актов без рассмотрения влечет ответственность, установленную федеральным законодательством и <text:a xlink:type="simple" xlink:href="consultantplus://offline/ref=43B8C8F10C64D4C28D5330023D51403D05A7908B83E61CB5F8505D9502A0BF071DC722339E66669984K12AM" office:name=""><text:span text:style-name="Definition">законодательством</text:span></text:a> города Москвы.</text:p>
      <text:p text:style-name="Text_20_body">12. Определения комиссий принимаются в случаях и порядке, предусмотренных <text:a xlink:type="simple" xlink:href="consultantplus://offline/ref=43B8C8F10C64D4C28D53310F2B3D156E0AA4978C87E316E8F258049900A7B0580AC06B3F9F646E99K822M" office:name=""><text:span text:style-name="Definition">Кодексом</text:span></text:a> Российской Федерации об административных правонарушениях.</text:p>
      <text:p text:style-name="Text_20_body">Статья 15. Особенности решений по отдельным категориям материалов</text:p>
      <text:p text:style-name="Text_20_body">1. При рассмотрении материалов, дел, связанных с нарушением прав и законных интересов несовершеннолетнего, комиссия обязана всесторонне изучить обстоятельства, выяснить причины и условия указанных нарушений и принять меры, обеспечивающие защиту прав и законных интересов несовершеннолетнего.</text:p>
      <text:p text:style-name="Text_20_body">2. Рассматривая материалы в отношении несовершеннолетнего, его родителей, законных представителей, иных лиц, комиссия заслушивает объяснения несовершеннолетнего, его родителей, законных представителей, потерпевшего, свидетелей, защитника, а в необходимых случаях - заключение прокурора, мнение представителя общественной организации и после всестороннего рассмотрения обстоятельств принимает одно из следующих решений:</text:p>
      <text:p text:style-name="Text_20_body">1) о применении мер воздействия, предусмотренных федеральным законодательством или законодательством города Москвы;</text:p>
      <text:p text:style-name="Text_20_body">2) о прекращении рассмотрения;</text:p>
      <text:p text:style-name="Text_20_body">3) об отложении рассмотрения и проведении дополнительной проверки;</text:p>
      <text:p text:style-name="Text_20_body">4) о передаче материалов в органы прокуратуры, суд, другие органы по подведомственности;</text:p>
      <text:p text:style-name="Text_20_body">5) о возможности применения мер воспитательного воздействия или ходатайства перед судом о помещении несовершеннолетнего в специальное учебно-воспитательное учреждение закрытого типа.</text:p>
      <text:p text:style-name="Text_20_body">(в ред. законов г. Москвы от 07.05.2014 <text:a xlink:type="simple" xlink:href="consultantplus://offline/ref=43B8C8F10C64D4C28D5330023D51403D05A7928B82E41FB5F8505D9502A0BF071DC722339E66669884K128M" office:name=""><text:span text:style-name="Definition">N 27</text:span></text:a>, от 12.07.2017 <text:a xlink:type="simple" xlink:href="consultantplus://offline/ref=43B8C8F10C64D4C28D5330023D51403D05A7908682E51FB5F8505D9502A0BF071DC722339E66669B87K12BM" office:name=""><text:span text:style-name="Definition">N 29</text:span></text:a>)</text:p>
      <text:p text:style-name="Text_20_body">Статья 16. Протокол заседания комиссии</text:p>
      <text:p text:style-name="Text_20_body">1. Протокол заседания комиссии ведется на каждом заседании.</text:p>
      <text:p text:style-name="Text_20_body">2. Содержание протокола при рассмотрении дел об административных правонарушениях определяется <text:a xlink:type="simple" xlink:href="consultantplus://offline/ref=43B8C8F10C64D4C28D53310F2B3D156E0AA4978C87E316E8F258049900A7B0580AC06B3F9F64619FK825M" office:name=""><text:span text:style-name="Definition">Кодексом</text:span></text:a> Российской Федерации об административных правонарушениях.</text:p>
      <text:p text:style-name="Text_20_body">3. В протоколе заседания комиссии при рассмотрении материалов указываются:</text:p>
      <text:p text:style-name="Text_20_body">1) дата и место заседания комиссии;</text:p>
      <text:p text:style-name="Text_20_body">2) наименование и состав комиссии;</text:p>
      <text:p text:style-name="Text_20_body">3) содержание рассматриваемого материала;</text:p>
      <text:p text:style-name="Text_20_body">4) фамилия, имя, отчество и другие биографические данные лиц, в отношении которых рассматриваются материалы;</text:p>
      <text:p text:style-name="Text_20_body">5) сведения о явке участвующих в заседании лиц, разъяснении их прав и обязанностей;</text:p>
      <text:p text:style-name="Text_20_body">6) объяснения участвующих в заседании лиц;</text:p>
      <text:p text:style-name="Text_20_body">7) содержание заявленных на заседании ходатайств и результаты их рассмотрения;</text:p>
      <text:p text:style-name="Text_20_body">8) сведения об оглашении принятого постановления;</text:p>
      <text:p text:style-name="Text_20_body">9) сведения о разъяснении сроков и порядка обжалования принятого постановления.</text:p>
      <text:p text:style-name="Text_20_body">4. Протокол заседания комиссии подписывается председательствующим на заседании комиссии и секретарем заседания комиссии.</text:p>
      <text:p text:style-name="Text_20_body">(в ред. <text:a xlink:type="simple" xlink:href="consultantplus://offline/ref=43B8C8F10C64D4C28D5330023D51403D05A7908682E51FB5F8505D9502A0BF071DC722339E66669B87K12AM" office:name=""><text:span text:style-name="Definition">Закона</text:span></text:a> г. Москвы от 12.07.2017 N 29)</text:p>
      <text:p text:style-name="Text_20_body">Статья 17. Порядок и сроки обжалования постановлений комиссий</text:p>
      <text:p text:style-name="Text_20_body">1. Порядок и сроки обжалования постановления комиссии по делу об административном правонарушении устанавливаются <text:a xlink:type="simple" xlink:href="consultantplus://offline/ref=43B8C8F10C64D4C28D53310F2B3D156E0AA4978C87E316E8F258049900A7B0580AC06B3F9F646E98K82FM" office:name=""><text:span text:style-name="Definition">Кодексом</text:span></text:a> Российской Федерации об административных правонарушениях. Иные постановления комиссии могут быть обжалованы в вышестоящую комиссию, суд и прокурору.</text:p>
      <text:p text:style-name="Text_20_body">2. Постановление комиссии может быть обжаловано в вышестоящую комиссию в течение 10 дней со дня его принятия. Подача жалобы в указанный срок приостанавливает исполнение постановления.</text:p>
      <text:p text:style-name="Text_20_body">3. Порядок и сроки обжалования постановления комиссии в суд устанавливаются гражданским процессуальным законодательством Российской Федерации.</text:p>
      <text:p text:style-name="Text_20_body">Глава 4. ЗАКЛЮЧИТЕЛЬНЫЕ ПОЛОЖЕНИЯ</text:p>
      <text:p text:style-name="Text_20_body">Статья 18. Вступление в силу настоящего Закона</text:p>
      <text:p text:style-name="Text_20_body">1. Настоящий Закон вступает в силу через 10 дней после его официального опубликования.</text:p>
      <text:p text:style-name="Text_20_body">2. Со дня вступления в силу настоящего Закона признать утратившими силу:</text:p>
      <text:p text:style-name="Text_20_body">1) <text:a xlink:type="simple" xlink:href="consultantplus://offline/ref=43B8C8F10C64D4C28D5330023D51403D05A2908C85E416E8F258049900KA27M" office:name=""><text:span text:style-name="Definition">Закон</text:span></text:a> города Москвы от 27 апреля 2001 года N 20 "О комиссиях по делам несовершеннолетних и защите их прав";</text:p>
      <text:p text:style-name="Text_20_body">2) <text:a xlink:type="simple" xlink:href="consultantplus://offline/ref=43B8C8F10C64D4C28D5330023D51403D05A5958988E716E8F258049900KA27M" office:name=""><text:span text:style-name="Definition">Закон</text:span></text:a> города Москвы от 12 сентября 2001 года N 36 "О внесении изменений в статьи 12 и 16 Закона города Москвы от 27 апреля 2001 года N 20 "О комиссиях по делам несовершеннолетних и защите их прав";</text:p>
      <text:p text:style-name="Text_20_body">3) <text:a xlink:type="simple" xlink:href="consultantplus://offline/ref=43B8C8F10C64D4C28D5330023D51403D05A2908C80E316E8F258049900KA27M" office:name=""><text:span text:style-name="Definition">Закон</text:span></text:a> города Москвы от 9 июля 2003 года N 49 "О внесении изменений и дополнений в Закон города Москвы от 27 апреля 2001 года N 20 "О комиссиях по делам несовершеннолетних и защите их прав".</text:p>
      <text:p text:style-name="Text_20_body">Мэр Москвы</text:p>
      <text:p text:style-name="Text_20_body">Ю.М. Лужков</text:p>
      <text:p text:style-name="Text_20_body">Москва, Московская городская Дума</text:p>
      <text:p text:style-name="Text_20_body">13 апреля 2005 года</text:p>
      <text:p text:style-name="Text_20_body">N 12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6863196.html" office:name=""><text:span text:style-name="Definition">http://chertanovo-juzhnoe.mos.ru/the-commission-on-affairs-of-minors-and-protection-of-their-rights-chertanovo-yuzhnoye-district/general-information/detail/686319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05:25:40Z</meta:creation-date>
    <dc:date>2023-05-24T05:25:40Z</dc:date>
  </office:meta>
</office:document-meta>
</file>