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/>
    </style:style>
    <style:style style:name="Table1.A" style:family="table-column"/>
    <style:style style:name="Table1.B" style:family="table-column"/>
  </office:automatic-styles>
  <office:body>
    <office:text>
      <text:h text:style-name="Heading_20_3" text:outline-level="3"><text:bookmark-start text:name="закон-города-москвы-о-профилактике-безнадзорности-и-правонарушений-несовершеннолетних-в-городе-москве"/>ЗАКОН ГОРОДА МОСКВЫ О ПРОФИЛАКТИКЕ БЕЗНАДЗОРНОСТИ И ПРАВОНАРУШЕНИЙ НЕСОВЕРШЕННОЛЕТНИХ В ГОРОДЕ МОСКВЕ<text:bookmark-end text:name="закон-города-москвы-о-профилактике-безнадзорности-и-правонарушений-несовершеннолетних-в-городе-москве"/></text:h>
      <text:p text:style-name="First_20_paragraph">18.09.2017</text:p>
      <table:table table:name="Table1" table:style-name="Table1">
        <table:table-column table:style-name="Table1.A"/>
        <table:table-column table:style-name="Table1.B"/>
        <table:table-row>
          <table:table-cell table:style-name="TableRowCell" office:value-type="string">
            <text:p text:style-name="Table_20_Contents">7 апреля 1999 года</text:p>
          </table:table-cell>
          <table:table-cell table:style-name="TableRowCell" office:value-type="string">
            <text:p text:style-name="Table_20_Contents">N 16</text:p>
          </table:table-cell>
        </table:table-row>
      </table:table>
      <text:p text:style-name="First_20_paragraph">ЗАКОН</text:p>
      <text:p text:style-name="Text_20_body">ГОРОДА МОСКВЫ</text:p>
      <text:p text:style-name="Text_20_body">О ПРОФИЛАКТИКЕ БЕЗНАДЗОРНОСТИ И ПРАВОНАРУШЕНИЙ</text:p>
      <text:p text:style-name="Text_20_body">НЕСОВЕРШЕННОЛЕТНИХ В ГОРОДЕ МОСКВЕ</text:p>
      <text:p text:style-name="Text_20_body">Список изменяющих документов</text:p>
      <text:p text:style-name="Text_20_body">(в ред. законов г. Москвы</text:p>
      <text:p text:style-name="Text_20_body">от 21.02.2001 <text:a xlink:type="simple" xlink:href="consultantplus://offline/ref=B415D04ED68CF67590554E4D45478CBD235BC63ACF7969503D3DF0D104DDB821056281E77BB5BFC0F9wFw5M" office:name=""><text:span text:style-name="Definition">N 6</text:span></text:a>, от 23.01.2002 <text:a xlink:type="simple" xlink:href="consultantplus://offline/ref=B415D04ED68CF67590554E4D45478CBD2359C53BCC76660D3735A9DD06DAB77E1265C8EB7AB5BFC1wFwFM" office:name=""><text:span text:style-name="Definition">N 4</text:span></text:a>, от 09.07.2003 <text:a xlink:type="simple" xlink:href="consultantplus://offline/ref=B415D04ED68CF67590554E4D45478CBD235EC73CC876660D3735A9DD06DAB77E1265C8EB7AB5BFC1wFwCM" office:name=""><text:span text:style-name="Definition">N 48</text:span></text:a>,</text:p>
      <text:p text:style-name="Text_20_body">от 28.05.2008 <text:a xlink:type="simple" xlink:href="consultantplus://offline/ref=B415D04ED68CF67590554E4D45478CBD235BC038CB726E503D3DF0D104DDB821056281E77BB5BFC1F9wFw6M" office:name=""><text:span text:style-name="Definition">N 17</text:span></text:a>, от 26.10.2011 <text:a xlink:type="simple" xlink:href="consultantplus://offline/ref=B415D04ED68CF67590554E4D45478CBD235BC33FC97668503D3DF0D104DDB821056281E77BB5BFC1F8wFw0M" office:name=""><text:span text:style-name="Definition">N 47</text:span></text:a>, от 07.05.2014 <text:a xlink:type="simple" xlink:href="consultantplus://offline/ref=B415D04ED68CF67590554E4D45478CBD235BC53BCA706F503D3DF0D104DDB821056281E77BB5BFC1F8wFw0M" office:name=""><text:span text:style-name="Definition">N 27</text:span></text:a>,</text:p>
      <text:p text:style-name="Text_20_body">от 12.07.2017 <text:a xlink:type="simple" xlink:href="consultantplus://offline/ref=B415D04ED68CF67590554E4D45478CBD235BC736CA716F503D3DF0D104DDB821056281E77BB5BFC1F9wFw6M" office:name=""><text:span text:style-name="Definition">N 29</text:span></text:a>)</text:p>
      <text:p text:style-name="Text_20_body">Настоящий Закон регулирует отношения, возникающие в связи с осуществлением деятельности по профилактике безнадзорности и правонарушений несовершеннолетних в городе Москве.</text:p>
      <text:p text:style-name="Text_20_body">(преамбула в ред. <text:a xlink:type="simple" xlink:href="consultantplus://offline/ref=B415D04ED68CF67590554E4D45478CBD235BC736CA716F503D3DF0D104DDB821056281E77BB5BFC1F9wFw6M" office:name=""><text:span text:style-name="Definition">Закона</text:span></text:a> г. Москвы от 12.07.2017 N 29)</text:p>
      <text:p text:style-name="Text_20_body">Статья 1. Основные понятия</text:p>
      <text:p text:style-name="Text_20_body">Для целей настоящего Закона употребляются следующие понятия:</text:p>
      <text:p text:style-name="Text_20_body">1) несовершеннолетние - лица, не достигшие возраста 18 лет;</text:p>
      <text:p text:style-name="Text_20_body">(в ред. <text:a xlink:type="simple" xlink:href="consultantplus://offline/ref=B415D04ED68CF67590554E4D45478CBD235BC736CA716F503D3DF0D104DDB821056281E77BB5BFC1F9wFw9M" office:name=""><text:span text:style-name="Definition">Закона</text:span></text:a> г. Москвы от 12.07.2017 N 29)</text:p>
      <text:p text:style-name="Text_20_body">2) девиантное поведение - поведение, противоречащее принятым в обществе правовым и (или) нравственным нормам;</text:p>
      <text:p text:style-name="Text_20_body">(в ред. <text:a xlink:type="simple" xlink:href="consultantplus://offline/ref=B415D04ED68CF67590554E4D45478CBD235BC736CA716F503D3DF0D104DDB821056281E77BB5BFC1F8wFw0M" office:name=""><text:span text:style-name="Definition">Закона</text:span></text:a> г. Москвы от 12.07.2017 N 29)</text:p>
      <text:p text:style-name="Text_20_body">- абзац утратил силу. - <text:a xlink:type="simple" xlink:href="consultantplus://offline/ref=B415D04ED68CF67590554E4D45478CBD235BC736CA716F503D3DF0D104DDB821056281E77BB5BFC1F8wFw1M" office:name=""><text:span text:style-name="Definition">Закон</text:span></text:a> г. Москвы от 12.07.2017 N 29.</text:p>
      <text:p text:style-name="Text_20_body">Статья 2. Политика города Москвы в сфере профилактики безнадзорности и правонарушений несовершеннолетних</text:p>
      <text:p text:style-name="Text_20_body">(в ред. <text:a xlink:type="simple" xlink:href="consultantplus://offline/ref=B415D04ED68CF67590554E4D45478CBD235BC736CA716F503D3DF0D104DDB821056281E77BB5BFC1F8wFw2M" office:name=""><text:span text:style-name="Definition">Закона</text:span></text:a> г. Москвы от 12.07.2017 N 29)</text:p>
      <text:p text:style-name="Text_20_body">Политика города Москвы в сфере профилактики безнадзорности и правонарушений несовершеннолетних включает в себя:</text:p>
      <text:p text:style-name="Text_20_body">(в ред. <text:a xlink:type="simple" xlink:href="consultantplus://offline/ref=B415D04ED68CF67590554E4D45478CBD235BC736CA716F503D3DF0D104DDB821056281E77BB5BFC1F8wFw4M" office:name=""><text:span text:style-name="Definition">Закона</text:span></text:a> г. Москвы от 12.07.2017 N 29)</text:p>
      <text:p text:style-name="Text_20_body">1) создание правовых и социальных гарантий для несовершеннолетних;</text:p>
      <text:p text:style-name="Text_20_body">(в ред. <text:a xlink:type="simple" xlink:href="consultantplus://offline/ref=B415D04ED68CF67590554E4D45478CBD235BC736CA716F503D3DF0D104DDB821056281E77BB5BFC1F8wFw5M" office:name=""><text:span text:style-name="Definition">Закона</text:span></text:a> г. Москвы от 12.07.2017 N 29)</text:p>
      <text:p text:style-name="Text_20_body">2) материально-техническое, финансовое, научно-методическое, кадровое обеспечение учреждений и органов государственной системы профилактики безнадзорности и правонарушений несовершеннолетних.</text:p>
      <text:p text:style-name="Text_20_body">(в ред. <text:a xlink:type="simple" xlink:href="consultantplus://offline/ref=B415D04ED68CF67590554E4D45478CBD235BC736CA716F503D3DF0D104DDB821056281E77BB5BFC1F8wFw6M" office:name=""><text:span text:style-name="Definition">Закона</text:span></text:a> г. Москвы от 12.07.2017 N 29)</text:p>
      <text:p text:style-name="Text_20_body">Статья 3. Правовая основа профилактики безнадзорности и правонарушений несовершеннолетних</text:p>
      <text:p text:style-name="Text_20_body">Правовую основу функционирования государственной системы профилактики безнадзорности и правонарушений несовершеннолетних составляют <text:a xlink:type="simple" xlink:href="consultantplus://offline/ref=B415D04ED68CF67590554F40532BD9EE2C52C73AC226310F6660A7wDw8M" office:name=""><text:span text:style-name="Definition">Конституция</text:span></text:a> Российской Федерации, международные договоры Российской Федерации, федеральные законы, иные нормативные правовые акты Российской Федерации, Устав города Москвы, законы и иные нормативные правовые акты города Москвы.</text:p>
      <text:p text:style-name="Text_20_body">(в ред. <text:a xlink:type="simple" xlink:href="consultantplus://offline/ref=B415D04ED68CF67590554E4D45478CBD235BC53BCA706F503D3DF0D104DDB821056281E77BB5BFC1F8wFw0M" office:name=""><text:span text:style-name="Definition">Закона</text:span></text:a> г. Москвы от 07.05.2014 N 27)</text:p>
      <text:p text:style-name="Text_20_body">Статья 4. Основные принципы профилактики безнадзорности и правонарушений несовершеннолетних в городе Москве</text:p>
      <text:p text:style-name="Text_20_body">Осуществление мероприятий по профилактике безнадзорности и правонарушений несовершеннолетних в городе Москве основывается на принципах:</text:p>
      <text:p text:style-name="Text_20_body">1) законности;</text:p>
      <text:p text:style-name="Text_20_body">(в ред. <text:a xlink:type="simple" xlink:href="consultantplus://offline/ref=B415D04ED68CF67590554E4D45478CBD235BC736CA716F503D3DF0D104DDB821056281E77BB5BFC1F8wFw8M" office:name=""><text:span text:style-name="Definition">Закона</text:span></text:a> г. Москвы от 12.07.2017 N 29)</text:p>
      <text:p text:style-name="Text_20_body">2) гуманного обращения с несовершеннолетними;</text:p>
      <text:p text:style-name="Text_20_body">(в ред. <text:a xlink:type="simple" xlink:href="consultantplus://offline/ref=B415D04ED68CF67590554E4D45478CBD235BC736CA716F503D3DF0D104DDB821056281E77BB5BFC1FBwFw0M" office:name=""><text:span text:style-name="Definition">Закона</text:span></text:a> г. Москвы от 12.07.2017 N 29)</text:p>
      <text:p text:style-name="Text_20_body">3) соблюдения прав и законных интересов несовершеннолетних;</text:p>
      <text:p text:style-name="Text_20_body">(в ред. <text:a xlink:type="simple" xlink:href="consultantplus://offline/ref=B415D04ED68CF67590554E4D45478CBD235BC736CA716F503D3DF0D104DDB821056281E77BB5BFC1FBwFw1M" office:name=""><text:span text:style-name="Definition">Закона</text:span></text:a> г. Москвы от 12.07.2017 N 29)</text:p>
      <text:p text:style-name="Text_20_body">4) ответственности за нарушение прав и законных интересов несовершеннолетних;</text:p>
      <text:p text:style-name="Text_20_body">(в ред. <text:a xlink:type="simple" xlink:href="consultantplus://offline/ref=B415D04ED68CF67590554E4D45478CBD235BC736CA716F503D3DF0D104DDB821056281E77BB5BFC1FBwFw2M" office:name=""><text:span text:style-name="Definition">Закона</text:span></text:a> г. Москвы от 12.07.2017 N 29)</text:p>
      <text:p text:style-name="Text_20_body">5) поддержки семьи и взаимодействия с ней в вопросах профилактики безнадзорности и правонарушений несовершеннолетних;</text:p>
      <text:p text:style-name="Text_20_body">(в ред. <text:a xlink:type="simple" xlink:href="consultantplus://offline/ref=B415D04ED68CF67590554E4D45478CBD235BC736CA716F503D3DF0D104DDB821056281E77BB5BFC1FBwFw3M" office:name=""><text:span text:style-name="Definition">Закона</text:span></text:a> г. Москвы от 12.07.2017 N 29)</text:p>
      <text:p text:style-name="Text_20_body">6) гласности в деятельности учреждений и органов государственной системы профилактики безнадзорности и правонарушений несовершеннолетних;</text:p>
      <text:p text:style-name="Text_20_body">(в ред. <text:a xlink:type="simple" xlink:href="consultantplus://offline/ref=B415D04ED68CF67590554E4D45478CBD235BC736CA716F503D3DF0D104DDB821056281E77BB5BFC1FBwFw4M" office:name=""><text:span text:style-name="Definition">Закона</text:span></text:a> г. Москвы от 12.07.2017 N 29)</text:p>
      <text:p text:style-name="Text_20_body">7) государственной поддержки деятельности негосударственных организаций, осуществляющих профилактику безнадзорности и правонарушений несовершеннолетних;</text:p>
      <text:p text:style-name="Text_20_body">(в ред. <text:a xlink:type="simple" xlink:href="consultantplus://offline/ref=B415D04ED68CF67590554E4D45478CBD235BC736CA716F503D3DF0D104DDB821056281E77BB5BFC1FBwFw5M" office:name=""><text:span text:style-name="Definition">Закона</text:span></text:a> г. Москвы от 12.07.2017 N 29)</text:p>
      <text:p text:style-name="Text_20_body">8) индивидуального подхода к несовершеннолетним с соблюдением конфиденциальности полученной информации.</text:p>
      <text:p text:style-name="Text_20_body">(в ред. <text:a xlink:type="simple" xlink:href="consultantplus://offline/ref=B415D04ED68CF67590554E4D45478CBD235BC736CA716F503D3DF0D104DDB821056281E77BB5BFC1FBwFw6M" office:name=""><text:span text:style-name="Definition">Закона</text:span></text:a> г. Москвы от 12.07.2017 N 29)</text:p>
      <text:p text:style-name="Text_20_body">Статья 5. Утратила силу. - <text:a xlink:type="simple" xlink:href="consultantplus://offline/ref=B415D04ED68CF67590554E4D45478CBD235BC736CA716F503D3DF0D104DDB821056281E77BB5BFC1FBwFw8M" office:name=""><text:span text:style-name="Definition">Закон</text:span></text:a> г. Москвы от 12.07.2017 N 29.</text:p>
      <text:p text:style-name="Text_20_body">Статья 6. Финансовое обеспечение деятельности по профилактике безнадзорности и правонарушений несовершеннолетних в городе Москве</text:p>
      <text:p text:style-name="Text_20_body">(в ред. <text:a xlink:type="simple" xlink:href="consultantplus://offline/ref=B415D04ED68CF67590554E4D45478CBD235BC736CA716F503D3DF0D104DDB821056281E77BB5BFC1FBwFw9M" office:name=""><text:span text:style-name="Definition">Закона</text:span></text:a> г. Москвы от 12.07.2017 N 29)</text:p>
      <text:p text:style-name="Text_20_body">Финансовое обеспечение деятельности по профилактике безнадзорности и правонарушений несовершеннолетних в городе Москве осуществляется за счет средств федерального бюджета, бюджета города Москвы, дополнительных источников финансирования, которыми могут быть благотворительные взносы, добровольные безвозмездные пожертвования и иные источники, не запрещенные федеральным законодательством.</text:p>
      <text:p text:style-name="Text_20_body">Статья 7. Подготовка кадров для системы профилактики безнадзорности и правонарушений несовершеннолетних в городе Москве</text:p>
      <text:p text:style-name="Text_20_body">(в ред. <text:a xlink:type="simple" xlink:href="consultantplus://offline/ref=B415D04ED68CF67590554E4D45478CBD235BC736CA716F503D3DF0D104DDB821056281E77BB5BFC1FAwFw2M" office:name=""><text:span text:style-name="Definition">Закона</text:span></text:a> г. Москвы от 12.07.2017 N 29)</text:p>
      <text:p text:style-name="Text_20_body">Органы исполнительной власти города Москвы принимают меры по созданию организаций, осуществляющих образовательную деятельность по программам профессионального обучения и дополнительного профессионального образования кадров для системы профилактики безнадзорности и правонарушений несовершеннолетних в городе Москве, а также по оказанию содействия указанным организациям.</text:p>
      <text:p text:style-name="Text_20_body">Статья 8. Государственная поддержка организаций, осуществляющих профилактику безнадзорности и правонарушений несовершеннолетних</text:p>
      <text:p text:style-name="Text_20_body">Организации независимо от организационно-правовых форм и форм собственности, осуществляющие благотворительную деятельность и занимающиеся проблемами профилактики безнадзорности и правонарушений несовершеннолетних в городе Москве, пользуются налоговыми, кредитными и иными льготами, предоставляемыми в соответствии с федеральным законодательством и законодательством города Москвы.</text:p>
      <text:p text:style-name="Text_20_body">(в ред. законов г. Москвы от 07.05.2014 <text:a xlink:type="simple" xlink:href="consultantplus://offline/ref=B415D04ED68CF67590554E4D45478CBD235BC53BCA706F503D3DF0D104DDB821056281E77BB5BFC1F8wFw4M" office:name=""><text:span text:style-name="Definition">N 27</text:span></text:a>, от 12.07.2017 <text:a xlink:type="simple" xlink:href="consultantplus://offline/ref=B415D04ED68CF67590554E4D45478CBD235BC736CA716F503D3DF0D104DDB821056281E77BB5BFC1FAwFw4M" office:name=""><text:span text:style-name="Definition">N 29</text:span></text:a>)</text:p>
      <text:p text:style-name="Text_20_body">Статья 9. Утратила силу. - <text:a xlink:type="simple" xlink:href="consultantplus://offline/ref=B415D04ED68CF67590554E4D45478CBD235BC736CA716F503D3DF0D104DDB821056281E77BB5BFC1FAwFw5M" office:name=""><text:span text:style-name="Definition">Закон</text:span></text:a> г. Москвы от 12.07.2017 N 29.</text:p>
      <text:p text:style-name="Text_20_body">Статья 10. Обеспечение условий для организации досуга несовершеннолетних</text:p>
      <text:p text:style-name="Text_20_body">1. Организацию работы с несовершеннолетними по месту жительства осуществляют специалисты уполномоченных территориальных органов исполнительной власти города Москвы по социально-воспитательной и досуговой работе с детьми и молодежью и районная комиссия по делам несовершеннолетних и защите их прав.</text:p>
      <text:p text:style-name="Text_20_body">(в ред. законов г. Москвы от 09.07.2003 <text:a xlink:type="simple" xlink:href="consultantplus://offline/ref=B415D04ED68CF67590554E4D45478CBD235EC73CC876660D3735A9DD06DAB77E1265C8EB7AB5BFC0wFw0M" office:name=""><text:span text:style-name="Definition">N 48</text:span></text:a>, от 07.05.2014 <text:a xlink:type="simple" xlink:href="consultantplus://offline/ref=B415D04ED68CF67590554E4D45478CBD235BC53BCA706F503D3DF0D104DDB821056281E77BB5BFC1F8wFw6M" office:name=""><text:span text:style-name="Definition">N 27</text:span></text:a>, от 12.07.2017 <text:a xlink:type="simple" xlink:href="consultantplus://offline/ref=B415D04ED68CF67590554E4D45478CBD235BC736CA716F503D3DF0D104DDB821056281E77BB5BFC1FAwFw7M" office:name=""><text:span text:style-name="Definition">N 29</text:span></text:a>)</text:p>
      <text:p text:style-name="Text_20_body">2. Утратила силу. - <text:a xlink:type="simple" xlink:href="consultantplus://offline/ref=B415D04ED68CF67590554E4D45478CBD235BC736CA716F503D3DF0D104DDB821056281E77BB5BFC1FAwFw8M" office:name=""><text:span text:style-name="Definition">Закон</text:span></text:a> г. Москвы от 12.07.2017 N 29.</text:p>
      <text:p text:style-name="Text_20_body"><text:bookmark text:name="P89"/>3. Организации культуры, физкультурно-спортивные организации, получающие средства из бюджета города Москвы или целевых бюджетных фондов развития территорий административных округов и районов города Москвы, обязаны бесплатно выделять не менее одного процента от реализуемых (распространяемых) ими билетов (абонементов) для несовершеннолетних из неблагополучных семей.</text:p>
      <text:p text:style-name="Text_20_body">(в ред. законов г. Москвы от 21.02.2001 <text:a xlink:type="simple" xlink:href="consultantplus://offline/ref=B415D04ED68CF67590554E4D45478CBD235BC63ACF7969503D3DF0D104DDB821056281E77BB5BFC0F8wFw0M" office:name=""><text:span text:style-name="Definition">N 6</text:span></text:a>, от 12.07.2017 <text:a xlink:type="simple" xlink:href="consultantplus://offline/ref=B415D04ED68CF67590554E4D45478CBD235BC736CA716F503D3DF0D104DDB821056281E77BB5BFC1FAwFw9M" office:name=""><text:span text:style-name="Definition">N 29</text:span></text:a>)</text:p>
      <text:p text:style-name="Text_20_body">4. Конкретный размер брони для каждой организации культуры, физкультурно-спортивной организации определяется при выделении соответствующих финансовых ресурсов.</text:p>
      <text:p text:style-name="Text_20_body">(в ред. законов г. Москвы от 21.02.2001 <text:a xlink:type="simple" xlink:href="consultantplus://offline/ref=B415D04ED68CF67590554E4D45478CBD235BC63ACF7969503D3DF0D104DDB821056281E77BB5BFC0F8wFw1M" office:name=""><text:span text:style-name="Definition">N 6</text:span></text:a>, от 12.07.2017 <text:a xlink:type="simple" xlink:href="consultantplus://offline/ref=B415D04ED68CF67590554E4D45478CBD235BC736CA716F503D3DF0D104DDB821056281E77BB5BFC1FDwFw0M" office:name=""><text:span text:style-name="Definition">N 29</text:span></text:a>)</text:p>
      <text:p text:style-name="Text_20_body">5. Орган, принявший решение о выделении финансовых ресурсов, обязан в 10-дневный срок с момента принятия решения сообщить о размере брони в соответствующую комиссию по делам несовершеннолетних и защите их прав, которая осуществляет распределение указанных в <text:a xlink:type="simple" xlink:href="file:///C:/Users/KonyshevYV/Downloads/%D0%97%D0%B0%D0%BA%D0%BE%D0%BD%20%D0%B3%D0%BE%D1%80%D0%BE%D0%B4%D0%B0%20%D0%9C%D0%BE%D1%81%D0%BA%D0%B2%D1%8B%20%D0%BE%D1%82%2007.04.1999%20%E2%84%96%2016%20(%D1%81%20%D0%B8%D0%B7%D0%BC%D0%B5%D0%BD%D0%B5%D0%BD%D0%B8%D1%8F%D0%BC%D0%B8%202017%20%D0%B3%D0%BE%D0%B4%D0%B0).docx#P89" office:name=""><text:span text:style-name="Definition">части 3</text:span></text:a> настоящей статьи билетов (абонементов) среди несовершеннолетних.</text:p>
      <text:p text:style-name="Text_20_body">(в ред. законов г. Москвы от 21.02.2001 <text:a xlink:type="simple" xlink:href="consultantplus://offline/ref=B415D04ED68CF67590554E4D45478CBD235BC63ACF7969503D3DF0D104DDB821056281E77BB5BFC0F8wFw2M" office:name=""><text:span text:style-name="Definition">N 6</text:span></text:a>, от 09.07.2003 <text:a xlink:type="simple" xlink:href="consultantplus://offline/ref=B415D04ED68CF67590554E4D45478CBD235EC73CC876660D3735A9DD06DAB77E1265C8EB7AB5BFC2wFw0M" office:name=""><text:span text:style-name="Definition">N 48</text:span></text:a>, от 12.07.2017 <text:a xlink:type="simple" xlink:href="consultantplus://offline/ref=B415D04ED68CF67590554E4D45478CBD235BC736CA716F503D3DF0D104DDB821056281E77BB5BFC1FDwFw1M" office:name=""><text:span text:style-name="Definition">N 29</text:span></text:a>)</text:p>
      <text:p text:style-name="Text_20_body">6. Частные организации, осуществляющие образовательную деятельность, организации культуры, физкультурно-спортивные организации, не получающие средства из бюджета города Москвы и иные льготы, предоставляемые органами исполнительной власти города Москвы, предоставляют помещения и билеты (абонементы) для несовершеннолетних из неблагополучных семей в соответствии с условиями лицензий или договоров, заключаемых ими с органами исполнительной власти города Москвы.</text:p>
      <text:p text:style-name="Text_20_body">(в ред. законов г. Москвы от 07.05.2014 <text:a xlink:type="simple" xlink:href="consultantplus://offline/ref=B415D04ED68CF67590554E4D45478CBD235BC53BCA706F503D3DF0D104DDB821056281E77BB5BFC1F8wFw7M" office:name=""><text:span text:style-name="Definition">N 27</text:span></text:a>, от 12.07.2017 <text:a xlink:type="simple" xlink:href="consultantplus://offline/ref=B415D04ED68CF67590554E4D45478CBD235BC736CA716F503D3DF0D104DDB821056281E77BB5BFC1FDwFw2M" office:name=""><text:span text:style-name="Definition">N 29</text:span></text:a>)</text:p>
      <text:p text:style-name="Text_20_body">7. Руководители организаций, осуществляющих образовательную деятельность, не позднее чем через один месяц после начала учебного года обязаны направлять в соответствующие комиссии по делам несовершеннолетних и защите их прав графики загрузки спортивных и актовых залов данных организаций в вечернее время, выходные и праздничные дни.</text:p>
      <text:p text:style-name="Text_20_body">(в ред. законов г. Москвы от 09.07.2003 <text:a xlink:type="simple" xlink:href="consultantplus://offline/ref=B415D04ED68CF67590554E4D45478CBD235EC73CC876660D3735A9DD06DAB77E1265C8EB7AB5BFC2wFw1M" office:name=""><text:span text:style-name="Definition">N 48</text:span></text:a>, от 12.07.2017 <text:a xlink:type="simple" xlink:href="consultantplus://offline/ref=B415D04ED68CF67590554E4D45478CBD235BC736CA716F503D3DF0D104DDB821056281E77BB5BFC1FDwFw3M" office:name=""><text:span text:style-name="Definition">N 29</text:span></text:a>)</text:p>
      <text:p text:style-name="Text_20_body">8 - 9. Утратили силу. - <text:a xlink:type="simple" xlink:href="consultantplus://offline/ref=B415D04ED68CF67590554E4D45478CBD235BC736CA716F503D3DF0D104DDB821056281E77BB5BFC1FDwFw4M" office:name=""><text:span text:style-name="Definition">Закон</text:span></text:a> г. Москвы от 12.07.2017 N 29.</text:p>
      <text:p text:style-name="Text_20_body">Статья 11. Обеспечение трудовой занятости несовершеннолетних</text:p>
      <text:p text:style-name="Text_20_body">1. В целях обеспечения занятости несовершеннолетних осуществляется квотирование рабочих мест.</text:p>
      <text:p text:style-name="Text_20_body">(в ред. <text:a xlink:type="simple" xlink:href="consultantplus://offline/ref=B415D04ED68CF67590554E4D45478CBD235BC736CA716F503D3DF0D104DDB821056281E77BB5BFC1FDwFw6M" office:name=""><text:span text:style-name="Definition">Закона</text:span></text:a> г. Москвы от 12.07.2017 N 29)</text:p>
      <text:p text:style-name="Text_20_body">Размер квоты и порядок ее установления определяются федеральными законами и иными нормативными правовыми актами Российской Федерации, законами и иными нормативными правовыми актами города Москвы.</text:p>
      <text:p text:style-name="Text_20_body">(в ред. <text:a xlink:type="simple" xlink:href="consultantplus://offline/ref=B415D04ED68CF67590554E4D45478CBD235BC53BCA706F503D3DF0D104DDB821056281E77BB5BFC1F8wFw9M" office:name=""><text:span text:style-name="Definition">Закона</text:span></text:a> г. Москвы от 07.05.2014 N 27)</text:p>
      <text:p text:style-name="Text_20_body">2. Уполномоченные органы исполнительной власти города Москвы ежеквартально информируют Московскую городскую межведомственную комиссию по делам несовершеннолетних и защите их прав и соответствующие окружные комиссии об имеющихся рабочих местах, выделенных в счет квоты.</text:p>
      <text:p text:style-name="Text_20_body">(в ред. законов г. Москвы от 09.07.2003 <text:a xlink:type="simple" xlink:href="consultantplus://offline/ref=B415D04ED68CF67590554E4D45478CBD235EC73CC876660D3735A9DD06DAB77E1265C8EB7AB5BFC2wFw0M" office:name=""><text:span text:style-name="Definition">N 48</text:span></text:a>, от 07.05.2014 <text:a xlink:type="simple" xlink:href="consultantplus://offline/ref=B415D04ED68CF67590554E4D45478CBD235BC53BCA706F503D3DF0D104DDB821056281E77BB5BFC1FBwFw0M" office:name=""><text:span text:style-name="Definition">N 27</text:span></text:a>)</text:p>
      <text:p text:style-name="Text_20_body">3. Информация о создании рабочего места в рамках установленной квоты передается работодателем в уполномоченный орган исполнительной власти города Москвы и Московскую городскую межведомственную комиссию по делам несовершеннолетних и защите их прав.</text:p>
      <text:p text:style-name="Text_20_body">(в ред. законов г. Москвы от 09.07.2003 <text:a xlink:type="simple" xlink:href="consultantplus://offline/ref=B415D04ED68CF67590554E4D45478CBD235EC73CC876660D3735A9DD06DAB77E1265C8EB7AB5BFC2wFw0M" office:name=""><text:span text:style-name="Definition">N 48</text:span></text:a>, от 07.05.2014 <text:a xlink:type="simple" xlink:href="consultantplus://offline/ref=B415D04ED68CF67590554E4D45478CBD235BC53BCA706F503D3DF0D104DDB821056281E77BB5BFC1FBwFw1M" office:name=""><text:span text:style-name="Definition">N 27</text:span></text:a>, от 12.07.2017 <text:a xlink:type="simple" xlink:href="consultantplus://offline/ref=B415D04ED68CF67590554E4D45478CBD235BC736CA716F503D3DF0D104DDB821056281E77BB5BFC1FDwFw7M" office:name=""><text:span text:style-name="Definition">N 29</text:span></text:a>)</text:p>
      <text:p text:style-name="Text_20_body">4 - 5. Утратили силу. - <text:a xlink:type="simple" xlink:href="consultantplus://offline/ref=B415D04ED68CF67590554E4D45478CBD235BC736CA716F503D3DF0D104DDB821056281E77BB5BFC1FDwFw8M" office:name=""><text:span text:style-name="Definition">Закон</text:span></text:a> г. Москвы от 12.07.2017 N 29.</text:p>
      <text:p text:style-name="Text_20_body">6. Расторжение трудового договора с работниками в возрасте до 18 лет по инициативе работодателя (за исключением случая ликвидации организации или прекращения деятельности индивидуальным предпринимателем) помимо соблюдения общего порядка, установленного Трудовым <text:a xlink:type="simple" xlink:href="consultantplus://offline/ref=B415D04ED68CF67590554F40532BD9EE2C5BC93EC874660D3735A9DD06wDwAM" office:name=""><text:span text:style-name="Definition">кодексом</text:span></text:a> Российской Федерации, допускается только с согласия соответствующей государственной инспекции труда и районной комиссии по делам несовершеннолетних и защите их прав.</text:p>
      <text:p text:style-name="Text_20_body">(часть 6 в ред. <text:a xlink:type="simple" xlink:href="consultantplus://offline/ref=B415D04ED68CF67590554E4D45478CBD235BC736CA716F503D3DF0D104DDB821056281E77BB5BFC1FDwFw9M" office:name=""><text:span text:style-name="Definition">Закона</text:span></text:a> г. Москвы от 12.07.2017 N 29)</text:p>
      <text:p text:style-name="Text_20_body">7. Утратила силу. - <text:a xlink:type="simple" xlink:href="consultantplus://offline/ref=B415D04ED68CF67590554E4D45478CBD235BC736CA716F503D3DF0D104DDB821056281E77BB5BFC1FCwFw1M" office:name=""><text:span text:style-name="Definition">Закон</text:span></text:a> г. Москвы от 12.07.2017 N 29.</text:p>
      <text:p text:style-name="Text_20_body">Статья 12. Организация пропаганды здорового образа жизни и социально полезного поведения несовершеннолетних</text:p>
      <text:p text:style-name="Text_20_body">1. Органы исполнительной власти города Москвы в соответствии с федеральным законодательством и законодательством города Москвы обеспечивают производство и распространение среди несовершеннолетних информационных материалов, а также проведение иных мероприятий, пропагандирующих здоровый образ жизни и социально полезное поведение несовершеннолетних.</text:p>
      <text:p text:style-name="Text_20_body">(в ред. законов г. Москвы от 09.07.2003 <text:a xlink:type="simple" xlink:href="consultantplus://offline/ref=B415D04ED68CF67590554E4D45478CBD235EC73CC876660D3735A9DD06DAB77E1265C8EB7AB5BFC3wFw8M" office:name=""><text:span text:style-name="Definition">N 48</text:span></text:a>, от 12.07.2017 <text:a xlink:type="simple" xlink:href="consultantplus://offline/ref=B415D04ED68CF67590554E4D45478CBD235BC736CA716F503D3DF0D104DDB821056281E77BB5BFC1FCwFw2M" office:name=""><text:span text:style-name="Definition">N 29</text:span></text:a>)</text:p>
      <text:p text:style-name="Text_20_body">2. Производство и распространение печатной продукции, пропагандирующей здоровый образ жизни и социально полезное поведение несовершеннолетних, осуществляются в соответствии с федеральными законами и иными нормативными правовыми актами Российской Федерации, законами и иными нормативными правовыми актами города Москвы.</text:p>
      <text:p text:style-name="Text_20_body">(в ред. <text:a xlink:type="simple" xlink:href="consultantplus://offline/ref=B415D04ED68CF67590554E4D45478CBD235BC53BCA706F503D3DF0D104DDB821056281E77BB5BFC1FBwFw5M" office:name=""><text:span text:style-name="Definition">Закона</text:span></text:a> г. Москвы от 07.05.2014 N 27)</text:p>
      <text:p text:style-name="Text_20_body">3. Устная разъяснительная работа и иные мероприятия, пропагандирующие здоровый образ жизни и социально полезное поведение несовершеннолетних, проводятся в порядке, определяемом нормативными правовыми актами Российской Федерации и нормативными правовыми актами города Москвы, регулирующими вопросы профилактики безнадзорности и правонарушений несовершеннолетних.</text:p>
      <text:p text:style-name="Text_20_body">(в ред. <text:a xlink:type="simple" xlink:href="consultantplus://offline/ref=B415D04ED68CF67590554E4D45478CBD235BC53BCA706F503D3DF0D104DDB821056281E77BB5BFC1FBwFw6M" office:name=""><text:span text:style-name="Definition">Закона</text:span></text:a> г. Москвы от 07.05.2014 N 27)</text:p>
      <text:p text:style-name="Text_20_body">Статья 13. Утратила силу. - <text:a xlink:type="simple" xlink:href="consultantplus://offline/ref=B415D04ED68CF67590554E4D45478CBD235BC736CA716F503D3DF0D104DDB821056281E77BB5BFC1FCwFw3M" office:name=""><text:span text:style-name="Definition">Закон</text:span></text:a> г. Москвы от 12.07.2017 N 29.</text:p>
      <text:p text:style-name="Text_20_body">Статья 14. Органы и учреждения системы профилактики безнадзорности и правонарушений несовершеннолетних в городе Москве</text:p>
      <text:p text:style-name="Text_20_body">(в ред. <text:a xlink:type="simple" xlink:href="consultantplus://offline/ref=B415D04ED68CF67590554E4D45478CBD235BC736CA716F503D3DF0D104DDB821056281E77BB5BFC1FCwFw5M" office:name=""><text:span text:style-name="Definition">Закона</text:span></text:a> г. Москвы от 12.07.2017 N 29)</text:p>
      <text:p text:style-name="Text_20_body">1. Систему профилактики безнадзорности и правонарушений несовершеннолетних в городе Москве составляют комиссии по делам несовершеннолетних и защите их прав, органы управления социальной защиты населения и организации социального обслуживания, уполномоченные органы в сфере опеки, попечительства и патронажа, органы управления здравоохранением и медицинские организации, органы, осуществляющие управление в сфере образования, и организации, осуществляющие образовательную деятельность, организации для детей-сирот и детей, оставшихся без попечения родителей, органы, осуществляющие полномочия в области содействия занятости населения, органы внутренних дел, специализированные учреждения, другие органы и организации, осуществляющие меры по профилактике безнадзорности и правонарушений несовершеннолетних, предусмотренные федеральным законодательством в сфере профилактики безнадзорности и правонарушений несовершеннолетних.</text:p>
      <text:p text:style-name="Text_20_body">(часть 1 в ред. <text:a xlink:type="simple" xlink:href="consultantplus://offline/ref=B415D04ED68CF67590554E4D45478CBD235BC736CA716F503D3DF0D104DDB821056281E77BB5BFC1FCwFw6M" office:name=""><text:span text:style-name="Definition">Закона</text:span></text:a> г. Москвы от 12.07.2017 N 29)</text:p>
      <text:p text:style-name="Text_20_body">2. Правительство Москвы и органы местного самоуправления поддерживают деятельность организаций, имеющих своей уставной целью участие в мероприятиях по профилактике безнадзорности и правонарушений несовершеннолетних.</text:p>
      <text:p text:style-name="Text_20_body">(в ред. законов г. Москвы от 09.07.2003 <text:a xlink:type="simple" xlink:href="consultantplus://offline/ref=B415D04ED68CF67590554E4D45478CBD235EC73CC876660D3735A9DD06DAB77E1265C8EB7AB5BFC3wFwAM" office:name=""><text:span text:style-name="Definition">N 48</text:span></text:a>, от 12.07.2017 <text:a xlink:type="simple" xlink:href="consultantplus://offline/ref=B415D04ED68CF67590554E4D45478CBD235BC736CA716F503D3DF0D104DDB821056281E77BB5BFC1FCwFw8M" office:name=""><text:span text:style-name="Definition">N 29</text:span></text:a>)</text:p>
      <text:p text:style-name="Text_20_body">3. Участие других государственных органов и учреждений в деятельности по профилактике безнадзорности и правонарушений несовершеннолетних определяется в соответствии с компетенцией этих органов и учреждений в порядке, установленном федеральными законами и иными нормативными правовыми актами Российской Федерации, законами и иными нормативными правовыми актами города Москвы.</text:p>
      <text:p text:style-name="Text_20_body">(часть введена <text:a xlink:type="simple" xlink:href="consultantplus://offline/ref=B415D04ED68CF67590554E4D45478CBD2359C53BCC76660D3735A9DD06DAB77E1265C8EB7AB5BFC0wFw9M" office:name=""><text:span text:style-name="Definition">Законом</text:span></text:a> г. Москвы от 23.01.2002 N 4; в ред. законов г. Москвы от 07.05.2014 <text:a xlink:type="simple" xlink:href="consultantplus://offline/ref=B415D04ED68CF67590554E4D45478CBD235BC53BCA706F503D3DF0D104DDB821056281E77BB5BFC1FBwFw7M" office:name=""><text:span text:style-name="Definition">N 27</text:span></text:a>, от 12.07.2017 <text:a xlink:type="simple" xlink:href="consultantplus://offline/ref=B415D04ED68CF67590554E4D45478CBD235BC736CA716F503D3DF0D104DDB821056281E77BB5BFC1FCwFw9M" office:name=""><text:span text:style-name="Definition">N 29</text:span></text:a>)</text:p>
      <text:p text:style-name="Text_20_body">Статья 15. Органы, осуществляющие управление в сфере образования, и организации, осуществляющие образовательную деятельность, в системе профилактики безнадзорности и правонарушений несовершеннолетних в городе Москве</text:p>
      <text:p text:style-name="Text_20_body">(в ред. <text:a xlink:type="simple" xlink:href="consultantplus://offline/ref=B415D04ED68CF67590554E4D45478CBD235BC736CA716F503D3DF0D104DDB821056281E77BB5BFC1FFwFw0M" office:name=""><text:span text:style-name="Definition">Закона</text:span></text:a> г. Москвы от 12.07.2017 N 29)</text:p>
      <text:p text:style-name="Text_20_body">1. Органы, осуществляющие управление в сфере образования, в соответствии с федеральным законодательством и законодательством города Москвы:</text:p>
      <text:p text:style-name="Text_20_body">1) в пределах своих полномочий контролируют соблюдение законодательства об образовании в целях обеспечения реализации права несовершеннолетних на образование;</text:p>
      <text:p text:style-name="Text_20_body">2) участвуют в организации летнего отдыха, досуга и занятости несовершеннолетних;</text:p>
      <text:p text:style-name="Text_20_body">3) разрабатывают и внедряют в практику работы образовательных организаций программы и методики, направленные на формирование законопослушного поведения несовершеннолетних;</text:p>
      <text:p text:style-name="Text_20_body">4) в пределах своих полномочий обеспечивают проведение мероприятий по раннему выявлению незаконного потребления наркотических средств и психотропных веществ обучающимися;</text:p>
      <text:p text:style-name="Text_20_body">5) осуществляют иные полномочия, предусмотренные федеральным законодательством и законодательством города Москвы.</text:p>
      <text:p text:style-name="Text_20_body">2. В соответствии с федеральным законодательством и законодательством города Москвы организации, осуществляющие образовательную деятельность:</text:p>
      <text:p text:style-name="Text_20_body">1) в пределах своей компетенции оказывают социально-психологическую и педагогическую помощь несовершеннолетним;</text:p>
      <text:p text:style-name="Text_20_body">2) выявляют несовершеннолетних, систематически пропускающих по неуважительным причинам занятия в образовательных организациях, принимают меры по получению ими общего образования;</text:p>
      <text:p text:style-name="Text_20_body">3) обеспечивают организацию в образовательных организациях общедоступных спортивных секций, технических и иных кружков, клубов и привлечение к участию в них несовершеннолетних;</text:p>
      <text:p text:style-name="Text_20_body">4) осуществляют меры по реализации программ и методик, направленных на формирование законопослушного поведения несовершеннолетних;</text:p>
      <text:p text:style-name="Text_20_body">5) осуществляют иные мероприятия в соответствии с федеральным законодательством и нормативными правовыми актами города Москвы.</text:p>
      <text:p text:style-name="Text_20_body">Статья 15.1. Организации для детей-сирот и детей, оставшихся без попечения родителей, в системе профилактики безнадзорности и правонарушений несовершеннолетних в городе Москве</text:p>
      <text:p text:style-name="Text_20_body">(введена <text:a xlink:type="simple" xlink:href="consultantplus://offline/ref=B415D04ED68CF67590554E4D45478CBD235BC736CA716F503D3DF0D104DDB821056281E77BB5BFC1FEwFw4M" office:name=""><text:span text:style-name="Definition">Законом</text:span></text:a> г. Москвы от 12.07.2017 N 29)</text:p>
      <text:p text:style-name="Text_20_body">Организации для детей-сирот и детей, оставшихся без попечения родителей, в соответствии с федеральными законами и иными нормативными правовыми актами Российской Федерации, законами и иными нормативными правовыми актами города Москвы принимают для содержания, воспитания, обучения, последующего устройства и подготовки к самостоятельной жизни несовершеннолетних в случаях смерти родителей, лишения их родительских прав, ограничения их в родительских правах, признания родителей недееспособными, длительной болезни родителей, уклонения родителей от воспитания детей, а также в других случаях отсутствия родительского попечения, осуществляют защиту прав и законных интересов несовершеннолетних, обучающихся или содержащихся в указанных организациях, а также осуществляют иные полномочия, установленные федеральным законодательством и нормативными правовыми актами города Москвы.</text:p>
      <text:p text:style-name="Text_20_body">Статья 16. Органы, осуществляющие полномочия в области содействия занятости населения, в системе профилактики безнадзорности и правонарушений несовершеннолетних в городе Москве</text:p>
      <text:p text:style-name="Text_20_body">(в ред. <text:a xlink:type="simple" xlink:href="consultantplus://offline/ref=B415D04ED68CF67590554E4D45478CBD235BC736CA716F503D3DF0D104DDB821056281E77BB5BFC1FEwFw7M" office:name=""><text:span text:style-name="Definition">Закона</text:span></text:a> г. Москвы от 12.07.2017 N 29)</text:p>
      <text:p text:style-name="Text_20_body">Органы, осуществляющие полномочия в области содействия занятости населения, в соответствии с федеральным законодательством и законодательством города Москвы:</text:p>
      <text:p text:style-name="Text_20_body">1) участвуют в профессиональной ориентации несовершеннолетних;</text:p>
      <text:p text:style-name="Text_20_body">2) содействуют трудовому устройству несовершеннолетних, нуждающихся в помощи государства.</text:p>
      <text:p text:style-name="Text_20_body">Статья 17. Детские и молодежные общественные объединения в системе профилактики безнадзорности и правонарушений несовершеннолетних в городе Москве</text:p>
      <text:p text:style-name="Text_20_body">(в ред. <text:a xlink:type="simple" xlink:href="consultantplus://offline/ref=B415D04ED68CF67590554E4D45478CBD235BC736CA716F503D3DF0D104DDB821056281E77BB5BFC1F1wFw2M" office:name=""><text:span text:style-name="Definition">Закона</text:span></text:a> г. Москвы от 12.07.2017 N 29)</text:p>
      <text:p text:style-name="Text_20_body">Детские и молодежные общественные объединения участвуют в осуществлении мероприятий по профилактике безнадзорности и правонарушений несовершеннолетних и пользуются соответствующей информационной, организационной и материальной поддержкой Правительства Москвы в порядке и на условиях, определяемых законодательством.</text:p>
      <text:p text:style-name="Text_20_body">(в ред. <text:a xlink:type="simple" xlink:href="consultantplus://offline/ref=B415D04ED68CF67590554E4D45478CBD235EC73CC876660D3735A9DD06DAB77E1265C8EB7AB5BFC3wFwCM" office:name=""><text:span text:style-name="Definition">Закона</text:span></text:a> г. Москвы от 09.07.2003 N 48)</text:p>
      <text:p text:style-name="Text_20_body">Статья 18. Комиссии по делам несовершеннолетних и защите их прав</text:p>
      <text:p text:style-name="Text_20_body">(в ред. <text:a xlink:type="simple" xlink:href="consultantplus://offline/ref=B415D04ED68CF67590554E4D45478CBD235EC73CC876660D3735A9DD06DAB77E1265C8EB7AB5BFC2wFw0M" office:name=""><text:span text:style-name="Definition">Закона</text:span></text:a> г. Москвы от 09.07.2003 N 48)</text:p>
      <text:p text:style-name="Text_20_body">1. Координация деятельности органов и учреждений системы профилактики безнадзорности и правонарушений несовершеннолетних в городе Москве возлагается на Московскую городскую межведомственную комиссию по делам несовершеннолетних и защите их прав.</text:p>
      <text:p text:style-name="Text_20_body">(в ред. законов г. Москвы от 09.07.2003 <text:a xlink:type="simple" xlink:href="consultantplus://offline/ref=B415D04ED68CF67590554E4D45478CBD235EC73CC876660D3735A9DD06DAB77E1265C8EB7AB5BFC2wFw0M" office:name=""><text:span text:style-name="Definition">N 48</text:span></text:a>, от 12.07.2017 <text:a xlink:type="simple" xlink:href="consultantplus://offline/ref=B415D04ED68CF67590554E4D45478CBD235BC736CA716F503D3DF0D104DDB821056281E77BB5BFC1F1wFw4M" office:name=""><text:span text:style-name="Definition">N 29</text:span></text:a>)</text:p>
      <text:p text:style-name="Text_20_body">2. Московская городская межведомственная комиссия по делам несовершеннолетних и защите их прав, окружные и районные комиссии по делам несовершеннолетних и защите их прав образуются и действуют в соответствии с федеральным законодательством, <text:a xlink:type="simple" xlink:href="consultantplus://offline/ref=B415D04ED68CF67590554E4D45478CBD235BC736CA736B503D3DF0D104DDwBw8M" office:name=""><text:span text:style-name="Definition">Законом</text:span></text:a> города Москвы от 13 апреля 2005 года N 12 "Об организации деятельности комиссий по делам несовершеннолетних и защите их прав" и иными нормативными правовыми актами города Москвы.</text:p>
      <text:p text:style-name="Text_20_body">(часть 2 в ред. <text:a xlink:type="simple" xlink:href="consultantplus://offline/ref=B415D04ED68CF67590554E4D45478CBD235BC736CA716F503D3DF0D104DDB821056281E77BB5BFC1F1wFw5M" office:name=""><text:span text:style-name="Definition">Закона</text:span></text:a> г. Москвы от 12.07.2017 N 29)</text:p>
      <text:p text:style-name="Text_20_body">3. Полномочия Московской городской межведомственной комиссии по делам несовершеннолетних и защите их прав, окружных и районных комиссий по делам несовершеннолетних и защите их прав определяются нормативными правовыми актами Российской Федерации, законами и иными нормативными правовыми актами города Москвы.</text:p>
      <text:p text:style-name="Text_20_body">(часть 3 в ред. <text:a xlink:type="simple" xlink:href="consultantplus://offline/ref=B415D04ED68CF67590554E4D45478CBD235BC736CA716F503D3DF0D104DDB821056281E77BB5BFC1F1wFw7M" office:name=""><text:span text:style-name="Definition">Закона</text:span></text:a> г. Москвы от 12.07.2017 N 29)</text:p>
      <text:p text:style-name="Text_20_body">4 - 8. Утратили силу. - <text:a xlink:type="simple" xlink:href="consultantplus://offline/ref=B415D04ED68CF67590554E4D45478CBD235BC736CA716F503D3DF0D104DDB821056281E77BB5BFC1F1wFw8M" office:name=""><text:span text:style-name="Definition">Закон</text:span></text:a> г. Москвы от 12.07.2017 N 29.</text:p>
      <text:p text:style-name="Text_20_body">Статья 19. Подразделения по делам несовершеннолетних</text:p>
      <text:p text:style-name="Text_20_body">(в ред. <text:a xlink:type="simple" xlink:href="consultantplus://offline/ref=B415D04ED68CF67590554E4D45478CBD235BC33FC97668503D3DF0D104DDB821056281E77BB5BFC1F8wFw2M" office:name=""><text:span text:style-name="Definition">Закона</text:span></text:a> г. Москвы от 26.10.2011 N 47)</text:p>
      <text:p text:style-name="Text_20_body">В городе Москве подразделения по делам несовершеннолетних в соответствии с федеральным законодательством действуют в структуре Главного управления Министерства внутренних дел Российской Федерации по городу Москве и подчиненных ему органов внутренних дел.</text:p>
      <text:p text:style-name="Text_20_body">(в ред. <text:a xlink:type="simple" xlink:href="consultantplus://offline/ref=B415D04ED68CF67590554E4D45478CBD235BC53BCA706F503D3DF0D104DDB821056281E77BB5BFC1FAwFw6M" office:name=""><text:span text:style-name="Definition">Закона</text:span></text:a> г. Москвы от 07.05.2014 N 27)</text:p>
      <text:p text:style-name="Text_20_body">Статья 20. Центр временного содержания для несовершеннолетних правонарушителей Главного управления Министерства внутренних дел Российской Федерации по городу Москве</text:p>
      <text:p text:style-name="Text_20_body">(в ред. законов г. Москвы от 26.10.2011 <text:a xlink:type="simple" xlink:href="consultantplus://offline/ref=B415D04ED68CF67590554E4D45478CBD235BC33FC97668503D3DF0D104DDB821056281E77BB5BFC1F8wFw6M" office:name=""><text:span text:style-name="Definition">N 47</text:span></text:a>, от 12.07.2017 <text:a xlink:type="simple" xlink:href="consultantplus://offline/ref=B415D04ED68CF67590554E4D45478CBD235BC736CA716F503D3DF0D104DDB821056281E77BB5BFC1F0wFw0M" office:name=""><text:span text:style-name="Definition">N 29</text:span></text:a>)</text:p>
      <text:p text:style-name="Text_20_body">1. В соответствии с федеральным законодательством в целях осуществления мер по изоляции, установлению личности и дальнейшему устройству несовершеннолетних правонарушителей в структуре Главного управления Министерства внутренних дел Российской Федерации по городу Москве действует центр временного содержания для несовершеннолетних правонарушителей.</text:p>
      <text:p text:style-name="Text_20_body">(в ред. законов г. Москвы от 26.10.2011 <text:a xlink:type="simple" xlink:href="consultantplus://offline/ref=B415D04ED68CF67590554E4D45478CBD235BC33FC97668503D3DF0D104DDB821056281E77BB5BFC1F8wFw8M" office:name=""><text:span text:style-name="Definition">N 47</text:span></text:a>, от 07.05.2014 <text:a xlink:type="simple" xlink:href="consultantplus://offline/ref=B415D04ED68CF67590554E4D45478CBD235BC53BCA706F503D3DF0D104DDB821056281E77BB5BFC1FAwFw6M" office:name=""><text:span text:style-name="Definition">N 27</text:span></text:a>, от 12.07.2017 <text:a xlink:type="simple" xlink:href="consultantplus://offline/ref=B415D04ED68CF67590554E4D45478CBD235BC736CA716F503D3DF0D104DDB821056281E77BB5BFC1F0wFw1M" office:name=""><text:span text:style-name="Definition">N 29</text:span></text:a>)</text:p>
      <text:p text:style-name="Text_20_body">2. Условия и порядок деятельности центра временного содержания для несовершеннолетних правонарушителей определяются нормативными правовыми актами Российской Федерации.</text:p>
      <text:p text:style-name="Text_20_body">(в ред. законов г. Москвы от 26.10.2011 <text:a xlink:type="simple" xlink:href="consultantplus://offline/ref=B415D04ED68CF67590554E4D45478CBD235BC33FC97668503D3DF0D104DDB821056281E77BB5BFC1F8wFw9M" office:name=""><text:span text:style-name="Definition">N 47</text:span></text:a>, от 12.07.2017 <text:a xlink:type="simple" xlink:href="consultantplus://offline/ref=B415D04ED68CF67590554E4D45478CBD235BC736CA716F503D3DF0D104DDB821056281E77BB5BFC1F0wFw2M" office:name=""><text:span text:style-name="Definition">N 29</text:span></text:a>)</text:p>
      <text:p text:style-name="Text_20_body">Статья 21. Специальные учебно-воспитательные учреждения для несовершеннолетних</text:p>
      <text:p text:style-name="Text_20_body">(в ред. <text:a xlink:type="simple" xlink:href="consultantplus://offline/ref=B415D04ED68CF67590554E4D45478CBD235BC736CA716F503D3DF0D104DDB821056281E77BB5BFC1F0wFw4M" office:name=""><text:span text:style-name="Definition">Закона</text:span></text:a> г. Москвы от 12.07.2017 N 29)</text:p>
      <text:p text:style-name="Text_20_body">1. Специальные учебно-воспитательные учреждения обеспечивают психолого-медико-педагогическую реабилитацию и социальную адаптацию несовершеннолетних, создают условия для получения ими начального общего, основного общего, среднего общего образования.</text:p>
      <text:p text:style-name="Text_20_body">(в ред. <text:a xlink:type="simple" xlink:href="consultantplus://offline/ref=B415D04ED68CF67590554E4D45478CBD235BC736CA716F503D3DF0D104DDB821056281E77BB5BFC1F0wFw5M" office:name=""><text:span text:style-name="Definition">Закона</text:span></text:a> г. Москвы от 12.07.2017 N 29)</text:p>
      <text:p text:style-name="Text_20_body">2. Специальные учебно-воспитательные учреждения могут создаваться органами исполнительной власти города Москвы, юридическими и физическими лицами в порядке, установленном федеральными законами и иными нормативными правовыми актами Российской Федерации, законами и иными нормативными правовыми актами города Москвы.</text:p>
      <text:p text:style-name="Text_20_body">(в ред. <text:a xlink:type="simple" xlink:href="consultantplus://offline/ref=B415D04ED68CF67590554E4D45478CBD235BC53BCA706F503D3DF0D104DDB821056281E77BB5BFC1FAwFw7M" office:name=""><text:span text:style-name="Definition">Закона</text:span></text:a> г. Москвы от 07.05.2014 N 27)</text:p>
      <text:p text:style-name="Text_20_body">3. Условия и порядок деятельности специальных учебно-воспитательных учреждений определяются федеральными законами и иными нормативными правовыми актами Российской Федерации.</text:p>
      <text:p text:style-name="Text_20_body">(в ред. <text:a xlink:type="simple" xlink:href="consultantplus://offline/ref=B415D04ED68CF67590554E4D45478CBD235BC736CA716F503D3DF0D104DDB821056281E77BB5BFC1F0wFw6M" office:name=""><text:span text:style-name="Definition">Закона</text:span></text:a> г. Москвы от 12.07.2017 N 29)</text:p>
      <text:p text:style-name="Text_20_body">Статья 22. Специализированные учреждения уполномоченных органов исполнительной власти города Москвы</text:p>
      <text:p text:style-name="Text_20_body">(в ред. <text:a xlink:type="simple" xlink:href="consultantplus://offline/ref=B415D04ED68CF67590554E4D45478CBD235BC736CA716F503D3DF0D104DDB821056281E77BB5BFC1F0wFw8M" office:name=""><text:span text:style-name="Definition">Закона</text:span></text:a> г. Москвы от 12.07.2017 N 29)</text:p>
      <text:p text:style-name="Text_20_body">1. Специализированные учреждения уполномоченных органов исполнительной власти города Москвы:</text:p>
      <text:p text:style-name="Text_20_body">1) обеспечивают временное проживание, содержание на полном государственном обеспечении и социальную реабилитацию несовершеннолетних, оказавшихся в трудной жизненной ситуации или социально опасном положении и нуждающихся в экстренной социальной помощи государства; осуществляют защиту прав и законных интересов указанных несовершеннолетних, организуют их медицинское обеспечение и обучение по соответствующим образовательным программам;</text:p>
      <text:p text:style-name="Text_20_body">2) оказывают социальную, психологическую и иную помощь несовершеннолетним, их родителям (законным представителям) в преодолении трудной жизненной ситуации или ликвидации социально опасного положения, содействуют возвращению несовершеннолетних в семьи;</text:p>
      <text:p text:style-name="Text_20_body">3) содействуют уполномоченным органам в сфере опеки, попечительства и патронажа в осуществлении устройства несовершеннолетних, оставшихся без попечения родителей (законных представителей);</text:p>
      <text:p text:style-name="Text_20_body">4) участвуют в выявлении и устранении причин и условий, способствующих безнадзорности и беспризорности несовершеннолетних;</text:p>
      <text:p text:style-name="Text_20_body">5) осуществляют иные полномочия, установленные федеральными законами и иными нормативными правовыми актами Российской Федерации, законами и иными нормативными правовыми актами города Москвы.</text:p>
      <text:p text:style-name="Text_20_body">(часть 1 в ред. <text:a xlink:type="simple" xlink:href="consultantplus://offline/ref=B415D04ED68CF67590554E4D45478CBD235BC736CA716F503D3DF0D104DDB821056281E77BB5BFC0F9wFw0M" office:name=""><text:span text:style-name="Definition">Закона</text:span></text:a> г. Москвы от 12.07.2017 N 29)</text:p>
      <text:p text:style-name="Text_20_body">2. Специализированные учреждения уполномоченных органов исполнительной власти города Москвы создаются по решению Правительства Москвы, находятся в ведении соответствующих уполномоченных органов исполнительной власти города Москвы, которые определяют виды учреждений и порядок их деятельности, оказывают необходимую финансовую, организационно-методическую и иную помощь.</text:p>
      <text:p text:style-name="Text_20_body">(в ред. законов г. Москвы от 07.05.2014 <text:a xlink:type="simple" xlink:href="consultantplus://offline/ref=B415D04ED68CF67590554E4D45478CBD235BC53BCA706F503D3DF0D104DDB821056281E77BB5BFC1FDwFw0M" office:name=""><text:span text:style-name="Definition">N 27</text:span></text:a>, от 12.07.2017 <text:a xlink:type="simple" xlink:href="consultantplus://offline/ref=B415D04ED68CF67590554E4D45478CBD235BC736CA716F503D3DF0D104DDB821056281E77BB5BFC0F9wFw6M" office:name=""><text:span text:style-name="Definition">N 29</text:span></text:a>)</text:p>
      <text:p text:style-name="Text_20_body">3. Утратила силу. - <text:a xlink:type="simple" xlink:href="consultantplus://offline/ref=B415D04ED68CF67590554E4D45478CBD235BC736CA716F503D3DF0D104DDB821056281E77BB5BFC0F9wFw7M" office:name=""><text:span text:style-name="Definition">Закон</text:span></text:a> г. Москвы от 12.07.2017 N 29.</text:p>
      <text:p text:style-name="Text_20_body">Статья 23. Участие негосударственных некоммерческих организаций в осуществлении мероприятий по профилактике безнадзорности и правонарушений несовершеннолетних</text:p>
      <text:p text:style-name="Text_20_body">1. Участвуя в проведении мероприятий по профилактике безнадзорности и правонарушений несовершеннолетних, негосударственные некоммерческие организации:</text:p>
      <text:p text:style-name="Text_20_body">(в ред. <text:a xlink:type="simple" xlink:href="consultantplus://offline/ref=B415D04ED68CF67590554E4D45478CBD235BC736CA716F503D3DF0D104DDB821056281E77BB5BFC0F8wFw0M" office:name=""><text:span text:style-name="Definition">Закона</text:span></text:a> г. Москвы от 12.07.2017 N 29)</text:p>
      <text:p text:style-name="Text_20_body">а) осуществляют нравственное, эстетическое, физическое, трудовое воспитание и обучение несовершеннолетних;</text:p>
      <text:p text:style-name="Text_20_body">б) способствуют утверждению у несовершеннолетних здорового образа жизни;</text:p>
      <text:p text:style-name="Text_20_body">в) оказывают помощь многодетным семьям, детям-сиротам и детям, оставшимся без попечения родителей;</text:p>
      <text:p text:style-name="Text_20_body">г) содействуют социальной реабилитации и адаптации несовершеннолетних, вернувшихся из мест исполнения наказания в виде лишения свободы или специальных учебно-воспитательных учреждений;</text:p>
      <text:p text:style-name="Text_20_body">д) взаимодействуют с органами и учреждениями системы профилактики безнадзорности и правонарушений несовершеннолетних в городе Москве.</text:p>
      <text:p text:style-name="Text_20_body">(в ред. <text:a xlink:type="simple" xlink:href="consultantplus://offline/ref=B415D04ED68CF67590554E4D45478CBD235BC736CA716F503D3DF0D104DDB821056281E77BB5BFC0F8wFw1M" office:name=""><text:span text:style-name="Definition">Закона</text:span></text:a> г. Москвы от 12.07.2017 N 29)</text:p>
      <text:p text:style-name="Text_20_body">2. Деятельность негосударственных некоммерческих организаций, участвующих в осуществлении мероприятий по профилактике безнадзорности и правонарушений несовершеннолетних, должна соответствовать стандартам социальных услуг в городе Москве.</text:p>
      <text:p text:style-name="Text_20_body">(в ред. <text:a xlink:type="simple" xlink:href="consultantplus://offline/ref=B415D04ED68CF67590554E4D45478CBD235BC736CA716F503D3DF0D104DDB821056281E77BB5BFC0F8wFw2M" office:name=""><text:span text:style-name="Definition">Закона</text:span></text:a> г. Москвы от 12.07.2017 N 29)</text:p>
      <text:p text:style-name="Text_20_body">Статья 24. Ответственность за нарушение настоящего Закона</text:p>
      <text:p text:style-name="Text_20_body">Ответственность граждан, должностных лиц и организаций за нарушение настоящего Закона определяется федеральными законами и иными нормативными правовыми актами Российской Федерации, законами и иными нормативными правовыми актами города Москвы.</text:p>
      <text:p text:style-name="Text_20_body">(в ред. <text:a xlink:type="simple" xlink:href="consultantplus://offline/ref=B415D04ED68CF67590554E4D45478CBD235BC53BCA706F503D3DF0D104DDB821056281E77BB5BFC1FDwFw1M" office:name=""><text:span text:style-name="Definition">Закона</text:span></text:a> г. Москвы от 07.05.2014 N 27)</text:p>
      <text:p text:style-name="Text_20_body">Статья 25. Вступление в силу настоящего Закона</text:p>
      <text:p text:style-name="Text_20_body">Настоящий Закон вступает в силу в соответствии с <text:a xlink:type="simple" xlink:href="consultantplus://offline/ref=B415D04ED68CF67590554E4D45478CBD235BC736CA7B3B073F6CA5DF01D5E869152CC4EA7AB4BCwCw4M" office:name=""><text:span text:style-name="Definition">Законом</text:span></text:a> города Москвы от 14 декабря 1994 года N 22 "О законодательных актах города Москвы".</text:p>
      <text:p text:style-name="Text_20_body">Мэр Москвы</text:p>
      <text:p text:style-name="Text_20_body">Ю.М. Лужков</text:p>
      <text:p text:style-name="Text_20_body">Москва, Московская городская Дума</text:p>
      <text:p text:style-name="Text_20_body">7 апреля 1999 года</text:p>
      <text:p text:style-name="Text_20_body">N 16</text:p>
      <text:p text:style-name="Text_20_body"><text:line-break/></text:p>
      <text:p text:style-name="Text_20_body">Адрес страницы: <text:a xlink:type="simple" xlink:href="http://chertanovo-juzhnoe.mos.ru/the-commission-on-affairs-of-minors-and-protection-of-their-rights-chertanovo-yuzhnoye-district/general-information/detail/6863194.html" office:name=""><text:span text:style-name="Definition">http://chertanovo-juzhnoe.mos.ru/the-commission-on-affairs-of-minors-and-protection-of-their-rights-chertanovo-yuzhnoye-district/general-information/detail/6863194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3-16T18:40:40Z</meta:creation-date>
    <dc:date>2025-03-16T18:40:40Z</dc:date>
  </office:meta>
</office:document-meta>
</file>