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ит-на-учете-несовершеннолетних---статистика-2017"/>Состоит на учете несовершеннолетних - статистика 2017<text:bookmark-end text:name="состоит-на-учете-несовершеннолетних---статистика-2017"/></text:h>
      <text:p text:style-name="First_20_paragraph">10.07.2017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6421220.html" office:name=""><text:span text:style-name="Definition">http://chertanovo-juzhnoe.mos.ru/the-commission-on-affairs-of-minors-and-protection-of-their-rights-chertanovo-yuzhnoye-district/general-information/detail/64212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9:02:10Z</meta:creation-date>
    <dc:date>2023-06-03T19:02:10Z</dc:date>
  </office:meta>
</office:document-meta>
</file>