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65535*"/>
    </style:style>
  </office:automatic-styles>
  <office:body>
    <office:text>
      <text:h text:style-name="Heading_20_3" text:outline-level="3"><text:bookmark-start text:name="органы-осуществляющие-защиту-прав-несовершеннолетних"/>Органы, осуществляющие защиту прав несовершеннолетних:<text:bookmark-end text:name="органы-осуществляющие-защиту-прав-несовершеннолетних"/></text:h>
      <text:p text:style-name="First_20_paragraph">03.05.2017</text:p>
      <table:table table:name="Table1" table:style-name="Table1">
        <table:table-column table:style-name="Table1.A"/>
        <table:table-row>
          <table:table-cell table:style-name="TableRowCell" office:value-type="string">
            <text:p text:style-name="Table_20_Contents"><text:span text:style-name="T1"> </text:span></text:p>
            <text:p text:style-name="Table_20_Contents"><text:span text:style-name="T1">Органы, осуществляющие защиту прав несовершеннолетних:</text:span></text:p>
            <text:p text:style-name="Table_20_Contents"><text:span text:style-name="T1"> </text:span></text:p>
            <text:p text:style-name="Table_20_Contents"><text:span text:style-name="T1">Московская городская межведомственная комиссия по делам несовершеннолетних и защите их прав (за исключением:</text:span> гражданско-правовых споров, жилищных вопросов, вопросов, находящихся на рассмотрении в судах, в ведении федеральных органов государственной власти):</text:p>
            <text:p text:style-name="Table_20_Contents"><text:span text:style-name="T1">Почтовый адрес:</text:span> 125032, Москва, ул. Тверская, д. 13. <text:span text:style-name="T1">Сайт:</text:span> <text:a xlink:type="simple" xlink:href="http://www.mkdn.mos.ru/" office:name=""><text:span text:style-name="Definition">http://www.mkdn.mos.ru</text:span></text:a> <text:span text:style-name="T1">E-mail:</text:span></text:p>
            <text:p text:style-name="Table_20_Contents"><text:a xlink:type="simple" xlink:href="mailto:moskva.kdn@y%D0%B0ndex.ru" office:name=""><text:span text:style-name="Definition">moskva.kdn@yаndex.ru</text:span></text:a></text:p>
            <text:p text:style-name="Table_20_Contents"><text:span text:style-name="T1">Председатель комиссии: – Печатников Леонид Михайлович</text:span> - заместитель Мэра Москвы в Правительстве Москвы по вопросам социального развития.</text:p>
            <text:p text:style-name="Table_20_Contents"><text:span text:style-name="T1">Ответственный секретарь: Котов Юрий Борисович, т/ф (495) 633-65-77</text:span>(в рабочее время).</text:p>
            <text:p text:style-name="Table_20_Contents"><text:span text:style-name="T1"> </text:span></text:p>
            <text:p text:style-name="Table_20_Contents"><text:span text:style-name="T1">Уполномоченный по правам ребенка в городе Москве:</text:span> Бунимович Евгений Абрамович.</text:p>
            <text:p text:style-name="Table_20_Contents"><text:span text:style-name="T1">Почтовый адрес:</text:span> 119019, Москва, ул. Новый Арбат, д. 15, а/я 49. <text:span text:style-name="T1">Тел. (499) 957-05-85</text:span></text:p>
            <text:p text:style-name="Table_20_Contents">(в рабочее время). <text:span text:style-name="T1">Факс: (499) 957-05-99. E-mail:</text:span> <text:a xlink:type="simple" xlink:href="mailto:info@ombudsman.mos.ru" office:name=""><text:span text:style-name="Definition">info@ombudsman.mos.ru</text:span></text:a></text:p>
            <text:p text:style-name="Table_20_Contents"> </text:p>
            <text:p text:style-name="Table_20_Contents"><text:span text:style-name="T1">Комиссия по делам несовершеннолетних и защите их прав Южного административного округа:</text:span> 115280, Москва, ул. Автозаводская, д. 10.</text:p>
            <text:p text:style-name="Table_20_Contents"><text:span text:style-name="T1">Председатель:</text:span> Мартьянова Лариса Александровна – первый заместитель префекта Южного административного округа г.Москвы</text:p>
            <text:p text:style-name="Table_20_Contents"><text:span text:style-name="T1">Ответственный секретарь:</text:span> Гущин Геннадий Николаевич, <text:span text:style-name="T1">тел. (495) 679-80-29</text:span>(в рабочее время), <text:span text:style-name="T1">факс (495) 679-80-30</text:span>. <text:span text:style-name="T1">E-mail:</text:span> guschingn@mos.ru</text:p>
            <text:p text:style-name="Table_20_Contents"> </text:p>
            <text:p text:style-name="Table_20_Contents"><text:span text:style-name="T1">Комиссия по делам несовершеннолетних и защите их прав района Чертаново Южное города Москвы (за исключением:</text:span> гражданско-правовых споров, жилищных вопросов, вопросов, находящихся на рассмотрении в судах, в ведении федеральных органов государственной власти): <text:span text:style-name="T1"> Почтовый и фактический адрес:</text:span> 117545, Москва, ул. Подольских курсантов, д. 4а</text:p>
            <text:p text:style-name="Table_20_Contents"><text:span text:style-name="T1">Председатель комиссии: Щербаков Николай Викторович–</text:span>глава управы;</text:p>
            <text:p text:style-name="Table_20_Contents">Ответственный секретарь: Смирнова Мария Владимировна <text:span text:style-name="T1">т. 495</text:span>-<text:span text:style-name="T1">382-61-31</text:span> (в рабочее время), факс 495-381-85-50 <text:span text:style-name="T1">E-mail:kdnizpchu@mail.ru</text:span></text:p>
            <text:p text:style-name="Table_20_Contents"> </text:p>
            <text:p text:style-name="Table_20_Contents"><text:span text:style-name="T1">Единый общероссийский номер детского телефона доверия:</text:span> 8-800-2000-122 (круглосуточно).</text:p>
            <text:p text:style-name="Table_20_Contents"><text:span text:style-name="T1">Московская служба психологической помощи населению: 051 (круглосуточно).</text:span></text:p>
            <text:p text:style-name="Table_20_Contents"><text:span text:style-name="T1"> </text:span></text:p>
            <text:p text:style-name="Table_20_Contents"><text:span text:style-name="T1">Единая диспетчерская служба социальной помощи детям и их родителям Департамента социальной защиты населения города Москвы: 8-499-975-27-50.</text:span></text:p>
            <text:p text:style-name="Table_20_Contents"><text:span text:style-name="T1">Городская круглосуточная мобильная служба по оказанию экстренной социальной помощи несовершеннолетним: 8-926-211-11-50.</text:span></text:p>
            <text:p text:style-name="Table_20_Contents"><text:span text:style-name="T1"> </text:span></text:p>
            <text:p text:style-name="Table_20_Contents"><text:span text:style-name="T1">Горячая линия Департамента социальной защиты населения города Москвы по решению проблем беспризорности и безнадзорности несовершеннолетних: 8-499-201-06-50</text:span> (в рабочее время).</text:p>
            <text:p text:style-name="Table_20_Contents"><text:span text:style-name="T1"> </text:span></text:p>
            <text:p text:style-name="Table_20_Contents"><text:span text:style-name="T1">Горячая линия Департамента социальной защиты населения города Москвы по вопросам оказания социально-психологической помощи детям и семьям мигрантов, находящихся в трудной жизненной ситуации: 8-499-201-59-47</text:span> (в рабочее время).</text:p>
            <text:p text:style-name="Table_20_Contents"><text:span text:style-name="T1"> </text:span></text:p>
            <text:p text:style-name="Table_20_Contents"><text:span text:style-name="T1">Детский телефон доверия Департамента образования города Москвы: (495) 624-60-01 (круглосуточно).</text:span></text:p>
            <text:p text:style-name="Table_20_Contents"><text:span text:style-name="T1"> </text:span></text:p>
            <text:p text:style-name="Table_20_Contents"><text:span text:style-name="T1"> </text:span></text:p>
            <text:p text:style-name="Table_20_Contents"><text:span text:style-name="T1">ОМВД России по району Чертаново Южное г. Москвы:</text:span> 117534, Москва, ул. Чертановская, д. 59б, телефон дежурной части <text:span text:style-name="T1">495-387-22-68 (круглосуточно)</text:span></text:p>
            <text:p text:style-name="Table_20_Contents"><text:span text:style-name="T1">Отделение по делам несовершеннолетних ОМВД России по району Чертаново Южное г.Москвы:</text:span> 117534, Москва<text:span text:style-name="T1">,</text:span> ул. Чертановская, д. 59б, кабинет 3, 495-388-40-44</text:p>
            <text:p text:style-name="Table_20_Contents"><text:span text:style-name="T1"> </text:span></text:p>
            <text:p text:style-name="Table_20_Contents"><text:span text:style-name="T1">Отдел опеки, попечительства и патронажа Отдела социальной защиты населения района Чертаново Южное:</text:span> 117405, Москва, Варшавское ш., д. 154 корп.2</text:p>
            <text:p text:style-name="Table_20_Contents">Телефоны: <text:span text:style-name="T1">495-388-81-63</text:span>, <text:span text:style-name="T1">495-388-60-09, 495-388-88-45, 495-388-88-41, 495-388-96-00</text:span></text:p>
          </table:table-cell>
        </table:table-row>
      </table:table>
      <text:p text:style-name="First_20_paragraph"> 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5823600.html" office:name=""><text:span text:style-name="Definition">http://chertanovo-juzhnoe.mos.ru/the-commission-on-affairs-of-minors-and-protection-of-their-rights-chertanovo-yuzhnoye-district/general-information/detail/582360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0T10:19:41Z</meta:creation-date>
    <dc:date>2023-07-10T10:19:41Z</dc:date>
  </office:meta>
</office:document-meta>
</file>